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T1" style:family="text">
      <style:text-properties fo:font-weight="bold" style:font-weight-asian="bold" style:font-weight-complex="bold"/>
    </style:style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на-веранде-здоровья-в-юзао-пройдут-лекции-и-мастер-классы"/>На веранде здоровья в ЮЗАО пройдут лекции и мастер-классы<text:bookmark-end text:name="на-веранде-здоровья-в-юзао-пройдут-лекции-и-мастер-классы"/></text:h>
      <text:p text:style-name="First_20_paragraph">26.07.2019</text:p>
      <text:p text:style-name="Text_20_body"><text:span text:style-name="T1">Жители округа смогут пройти диспансеризацию и получить новые знания. Об этом сообщает окружная газета «Москва За Калужской заставой» со ссылкой на официальный портал Мэра и Правительства Москвы.</text:span></text:p>
      <text:p text:style-name="Text_20_body">Познавательные мероприятия будут проводиться в эти выходные на всех городских верандах здоровья. В частности, сотрудники Станции скорой и неотложной медицинской помощи имени А.С. Пучкова расскажут горожанам, как правильно оказывать первую помощь.</text:p>
      <text:p text:style-name="Text_20_body">Медики научат распознавать признаки опасных травм и основные симптомы заболеваний, угрожающих жизни человека, а также обучат слушателей алгоритму действий при наступлении случаев травмирования, или проявлению одного из симптомов болезни.</text:p>
      <text:p text:style-name="Text_20_body">Жителей Юго-Западного округа столицы приглашают на веранду здоровья в парк «Надежда». Здесь в воскресенье, 28 июля, выступит с лекцией представитель Лиги здоровья наций - генеральный директор Научно-просветительского центра восстановления здоровья, врач восстановительной спортивной медицины и адаптивной физической нагрузки Мария Питерская. По завершении лекции гости мероприятия примут участие в маршруте здоровья «10 000 шагов к жизни».</text:p>
      <text:p text:style-name="Text_20_body">А в субботу и воскресенье в «Надежде» пройдет серия оздоровительных мероприятий от партнеров.</text:p>
      <text:p text:style-name="Text_20_body"><text:line-break/></text:p>
      <text:p text:style-name="Text_20_body">Адрес страницы: <text:a xlink:type="simple" xlink:href="http://uzao.mos.ru/presscenter/news/detail/8244958.html" office:name=""><text:span text:style-name="Definition">http://uzao.mos.ru/presscenter/news/detail/8244958.html</text:span></text:a></text:p>
      <text:p text:style-name="Text_20_body"><text:a xlink:type="simple" xlink:href="http://uzao.mos.ru" office:name=""><text:span text:style-name="Definition">Префектура Юго-Западного административного округа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5-02-13T15:58:47Z</meta:creation-date>
    <dc:date>2025-02-13T15:58:47Z</dc:date>
  </office:meta>
</office:document-meta>
</file>