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воронцовском-парке-проводят-бесплатные-занятия-по-медитации"/>В Воронцовском парке проводят бесплатные занятия по медитации<text:bookmark-end text:name="в-воронцовском-парке-проводят-бесплатные-занятия-по-медитации"/></text:h>
      <text:p text:style-name="First_20_paragraph">02.07.2019</text:p>
      <text:p text:style-name="Text_20_body"><text:span text:style-name="T1">Бесплатные занятия по медитации проходят с 19.30 до 20.30 по понедельникам в итальянском саду Воронцовского парка. Об этом сообщает интернет-газета «Москва За Калужской заставой».</text:span></text:p>
      <text:p text:style-name="Text_20_body"><text:line-break/></text:p>
      <text:p text:style-name="Text_20_body">На занятиях эксперты учат горожан правильно постигать гармонию. Чтобы принять участие, нужно зарегистрироваться на сайте: buroharmony.ru.</text:p>
      <text:p text:style-name="Text_20_body"><text:line-break/></text:p>
      <text:p text:style-name="Text_20_body">Кроме того, с 16.00 до 17.00 по вторникам в Воронцовском парке дети могут почувствовать себя настоящими художниками. Здесь для них проводят занятия по рисованию. Их можно посетить бесплатн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191669.html" office:name=""><text:span text:style-name="Definition">http://uzao.mos.ru/presscenter/news/detail/819166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3:43:29Z</meta:creation-date>
    <dc:date>2025-02-12T03:43:29Z</dc:date>
  </office:meta>
</office:document-meta>
</file>