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ыпускники-определили-программу-праздничного-концерта-в-парке-горького"/>Выпускники определили программу праздничного концерта в Парке Горького<text:bookmark-end text:name="выпускники-определили-программу-праздничного-концерта-в-парке-горького"/></text:h>
      <text:p text:style-name="First_20_paragraph">11.06.2019</text:p>
      <text:p text:style-name="Text_20_body"><text:span text:style-name="T1">В ночь с 20 на 21 июня в столице пройдет традиционный праздник выпускников. Как </text:span><text:a xlink:type="simple" xlink:href="https://www.mos.ru/mayor/themes/3299/5716050/" office:name=""><text:span text:style-name="Definition">сообщается</text:span></text:a><text:span text:style-name="T1"> на официальном портале Мэра и Правительства Москвы, школьники сами выбрали артистов, которые выступят на городском празднике выпускников в Парке Горького.</text:span></text:p>
      <text:p text:style-name="Text_20_body"><text:line-break/></text:p>
      <text:p text:style-name="Text_20_body">В голосовании на сайте «Активный гражданин» поучаствовали 6,6 тысячи человек, в том числе 3,4 тысячи школьников. Больше всего голосов при этом получили Feduk и Егор Крид.</text:p>
      <text:p text:style-name="Text_20_body"><text:line-break/></text:p>
      <text:p text:style-name="Text_20_body">По словам руководителя столичного Департамента культуры Александра Кибовского, праздник пройдет в в торжествах примут участие 22 630 выпускников из 338 школ. Их будут сопровождать более 4 тысяч учителей и родителей.</text:p>
      <text:p text:style-name="Text_20_body"><text:line-break/></text:p>
      <text:p text:style-name="Text_20_body">В 2019 году из московских школ выпускаются 55,3 тысячи одиннадцатиклассников.</text:p>
      <text:p text:style-name="Text_20_body"><text:line-break/></text:p>
      <text:p text:style-name="Text_20_body"><text:line-break/></text:p>
      <text:p text:style-name="Text_20_body">Адрес страницы: <text:a xlink:type="simple" xlink:href="http://uzao.mos.ru/presscenter/news/detail/8146097.html" office:name=""><text:span text:style-name="Definition">http://uzao.mos.ru/presscenter/news/detail/8146097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10T01:29:31Z</meta:creation-date>
    <dc:date>2023-10-10T01:29:31Z</dc:date>
  </office:meta>
</office:document-meta>
</file>