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сто-для-круглогодичной-ярмарки-в-бутове-выберут-на-активном-гражданине"/>Место для круглогодичной ярмарки в Бутове выберут на «Активном гражданине»<text:bookmark-end text:name="место-для-круглогодичной-ярмарки-в-бутове-выберут-на-активном-гражданине"/></text:h>
      <text:p text:style-name="First_20_paragraph">16.05.2019</text:p>
      <text:p text:style-name="Text_20_body"><text:span text:style-name="T1"> «Ярмарки на крытых площадках, где торговать можно и зимой, начали оборудовать в этом году. Первая площадка нового формата открылась в феврале по адресу: улица Юных Ленинцев, владение 52», - </text:span><text:a xlink:type="simple" xlink:href="https://www.mos.ru/news/item/55355073/" office:name=""><text:span text:style-name="Definition">сообщается</text:span></text:a><text:span text:style-name="T1"> на официальном портале Мэра и Правительства Москвы.</text:span></text:p>
      <text:p text:style-name="Text_20_body"><text:line-break/></text:p>
      <text:p text:style-name="Text_20_body">Место для круглогодичной ярмарки в Бутове выберут участники «Активного гражданина». Новую площадку предлагают оборудовать по адресу: Старокачаловская улица, владение 5а.</text:p>
      <text:p text:style-name="Text_20_body"><text:line-break/></text:p>
      <text:p text:style-name="Text_20_body">Участники голосования, которое открыто до 28 мая, могут поддержать ее открытие или высказаться проти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085485.html" office:name=""><text:span text:style-name="Definition">http://uzao.mos.ru/presscenter/news/detail/808548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8:04:43Z</meta:creation-date>
    <dc:date>2023-08-01T18:04:43Z</dc:date>
  </office:meta>
</office:document-meta>
</file>