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тловчане-определились-со-спортивными-занятиями-на-активном-гражданине"/>Котловчане определились со спортивными занятиями на «Активном гражданине»<text:bookmark-end text:name="котловчане-определились-со-спортивными-занятиями-на-активном-гражданине"/></text:h>
      <text:p text:style-name="First_20_paragraph">09.04.2019</text:p>
      <text:p text:style-name="Text_20_body"><text:span text:style-name="T1">Всего в голосовании поучаствовали 838 активных граждан. Итоги голосования для жителей Котловки, посвященного организации спортивных занятий на свежем воздухе, подвели на «Активном гражданине».</text:span></text:p>
      <text:p text:style-name="Text_20_body"><text:line-break/></text:p>
      <text:p text:style-name="Text_20_body">«Большинство голосов москвичи отдали за волейбол (23,09 процента) и воркаут (20,35 процента), мини-футбол (16,36 процента участников проекта), скандинавскую ходьбу (15,86 процента)», - <text:a xlink:type="simple" xlink:href="https://www.mos.ru/news/item/53498073/" office:name=""><text:span text:style-name="Definition">сообщается</text:span></text:a> на официальном портале Мэра и Правительства Москвы.</text:p>
      <text:p text:style-name="Text_20_body"><text:line-break/></text:p>
      <text:p text:style-name="Text_20_body">9,39 процента жителей Котловки проголосовали за стритбол, 8,47 процента затруднились с выбором, и 6,48 процента не заинтересовали уличные спортивными занятиями.</text:p>
      <text:p text:style-name="Text_20_body"><text:line-break/></text:p>
      <text:p text:style-name="Text_20_body">Спортивные занятия планируется проводить во дворах и скверах весной и лето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007029.html" office:name=""><text:span text:style-name="Definition">http://uzao.mos.ru/presscenter/news/detail/800702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1T13:20:47Z</meta:creation-date>
    <dc:date>2024-09-11T13:20:47Z</dc:date>
  </office:meta>
</office:document-meta>
</file>