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столицы-пригласили-на-кастинг-для-участия-в-мюзикле"/>Жителей столицы пригласили на кастинг для участия в мюзикле<text:bookmark-end text:name="жителей-столицы-пригласили-на-кастинг-для-участия-в-мюзикле"/></text:h>
      <text:p text:style-name="First_20_paragraph">25.03.2019</text:p>
      <text:p text:style-name="Text_20_body"><text:span text:style-name="T1">Премьера музыкальной постановки под названием «Москва! Я люблю тебя» состоится 1 июня, на праздновании дня рождения проекта «Активный гражданин» в Парке Горького.</text:span></text:p>
      <text:p text:style-name="Text_20_body">В этом году исполняется ровно пять лет со дня со дня открытия портала электронных референдумов. В честь этого события будет поставлен мюзикл «Москва! Я люблю тебя», участниками которого могут стать самые талантливые москвичи.</text:p>
      <text:p text:style-name="Text_20_body">Как <text:a xlink:type="simple" xlink:href="https://www.mos.ru/news/item/52803073/" office:name=""><text:span text:style-name="Definition">сообщается</text:span></text:a> на официальном портале Мэра и Правительства Москвы, чтобы принять участие в кастинге, необходимо в срок до 2 апреля заполнить анкету <text:a xlink:type="simple" xlink:href="https://ag.mos.ru/promo/talent2019" office:name=""><text:span text:style-name="Definition">на официальной странице конкурса</text:span></text:a> и прикрепить к ней видеоролик длительностью не более трех минут с рассказом о себе. Кроме того, каждый участник отбора должен продемонстрировать свои умения — спеть или станцевать, а также объяснить, почему именно он должен стать звездой праздничного мюзикла. Заявки принимаются в трех номинациях: «Вокал», «Актерское мастерство» и «Хореография». С 3 по 5 апреля жюри, состоящее из профессиональных артистов кино и эстрады, профессиональные музыканты и танцоры, выберет самых талантливых участников и пригласит их на прослушивание, которое состоится 7 апреля.</text:p>
      <text:p text:style-name="Text_20_body">Подать заявку на кастинг могут только зарегистрированные пользователи проекта «Активный гражданин».</text:p>
      <text:p text:style-name="Text_20_body"><text:line-break/></text:p>
      <text:p text:style-name="Text_20_body">Адрес страницы: <text:a xlink:type="simple" xlink:href="http://uzao.mos.ru/presscenter/news/detail/7971836.html" office:name=""><text:span text:style-name="Definition">http://uzao.mos.ru/presscenter/news/detail/797183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49:27Z</meta:creation-date>
    <dc:date>2023-07-28T11:49:27Z</dc:date>
  </office:meta>
</office:document-meta>
</file>