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кружной-отдел-роспотребнадзора-проверил-маркировку-меховых-изделий-в-крупных-торговых-центрах-юзао"/>Окружной отдел Роспотребнадзора проверил маркировку меховых изделий в крупных торговых центрах ЮЗАО<text:bookmark-end text:name="окружной-отдел-роспотребнадзора-проверил-маркировку-меховых-изделий-в-крупных-торговых-центрах-юзао"/></text:h>
      <text:p text:style-name="First_20_paragraph">03.12.2018</text:p>
      <text:p text:style-name="Text_20_body"><text:span text:style-name="T1">Как сообщили представители Территориального отдела Управления Роспотребнадзора в ЮЗАО, специалистами ведомства в рамках выполнения приказа Федеральной службы по надзору в сфере защиты прав потребителей и благополучия человека «О проведении внеплановых проверок в отношении участников оборота товаров, подлежащих маркировке средствами идентификации», в последнее время был проведен ряд мероприятий.</text:span></text:p>
      <text:p text:style-name="Text_20_body">В частности, в соответствии с Постановлением Правительства РФ от 11.09.2016 «О реализации пилотного проекта по введению маркировки товаров контрольными (идентификационными) знаками по товарной позиции «Предметы одежды, принадлежности к одежде и прочие изделия из натурального меха», к 14.11.2018г было проведено 12 внеплановых выездных проверок в 4-х Торговых Центрах округа: ТЦ «Панорама», ТЦ «Калужский», ТЦ «Спектр», ТК «Коньково-Пассаж».</text:p>
      <text:p text:style-name="Text_20_body">В ходе проверок было проинспектировано 270 единиц меховых изделий на общую сумму 27.975, 940 рублей. Из них, в связи с реализацией меховых изделий без маркировки КИЗ, арестовано 24 единиц на общую сумму 1.006,000 рублей. В отношении допустивших нарушения предпринимателей возбуждены административные дела по ч.2 ст.15.12 КоАП РФ, предусматривающей наложение штрафа с конфискацией предметов административного нарушения. По указанным фактам проводятся процессуальные действия.</text:p>
      <text:p text:style-name="Text_20_body">Кроме того, в ходе проверок были установлены нарушения технического регламента Таможенного союза "О безопасности продукции легкой промышленности" (ТР ТС 017/2011) в части отсутствия информации о виде и обработке меха, составе сырья, дате изготовления, наименовании и местонахождении изготовителя и т.д. В связи с этим была приостановлена реализация 58 единиц меховых изделий на общую сумму 6.972.000 рублей до устранения нарушений. По всем фактам выданы предписания об устранении выявленных нарушений.</text:p>
      <text:p text:style-name="Text_20_body">Роспотребнадзор напоминает:</text:p>
      <text:p text:style-name="Text_20_body">В случае установления факта продажи меховых изделий без маркировки контрольными (идентификационными) знаками (КИЗ) Вы можете обратиться на телефон «Горячей линии» Управления Роспотребнадзора по г.Москве 8(495)7853741, в Территориальный отдел Управления Роспотребнадзора по г.Москве в ЮЗАО г.Москвы по телефону 8(495)7793244.</text:p>
      <text:p text:style-name="Text_20_body"><text:line-break/></text:p>
      <text:p text:style-name="Text_20_body">Адрес страницы: <text:a xlink:type="simple" xlink:href="http://uzao.mos.ru/presscenter/news/detail/7736654.html" office:name=""><text:span text:style-name="Definition">http://uzao.mos.ru/presscenter/news/detail/7736654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1-29T08:58:17Z</meta:creation-date>
    <dc:date>2023-11-29T08:58:17Z</dc:date>
  </office:meta>
</office:document-meta>
</file>