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активном-гражданине-выберут-новогоднюю-программу-в-воронцовском-парке"/>На «Активном гражданине» выберут новогоднюю программу в Воронцовском парке<text:bookmark-end text:name="на-активном-гражданине-выберут-новогоднюю-программу-в-воронцовском-парке"/></text:h>
      <text:p text:style-name="First_20_paragraph">15.11.2018</text:p>
      <text:p text:style-name="Text_20_body"><text:span text:style-name="T1">«Встретить Новый год дома за праздничным столом — это традиция. Но есть способ провести эту волшебную ночь гораздо интереснее — отправиться в один из столичных парков. Вас ждет зажигательная музыка, веселые аттракционы, различные шоу и представления, угощения, световые инсталляции, фейерверки и многое другое», - сообщается на «Активном гражданине».</text:span></text:p>
      <text:p text:style-name="Text_20_body"><text:line-break/></text:p>
      <text:p text:style-name="Text_20_body">Участвуя в <text:a xlink:type="simple" xlink:href="https://ag.mos.ru/poll/5332" office:name=""><text:span text:style-name="Definition">голосовании</text:span></text:a>, жители ЮЗАО могут выбрать мероприятия, которые пройдут в новогоднюю ночь в Воронцовском парке. При этом можно выбрать из десяти вариантов:</text:p>
      <text:p text:style-name="Text_20_body"><text:line-break/></text:p>
      <text:p text:style-name="Text_20_body">- концерты современной музыки;</text:p>
      <text:p text:style-name="Text_20_body">- новогодние конкурсы;</text:p>
      <text:p text:style-name="Text_20_body">- спектакли для детей;</text:p>
      <text:p text:style-name="Text_20_body">- мастер-классы по изготовлению новогодних подарков и украшений;</text:p>
      <text:p text:style-name="Text_20_body">- фейерверки;</text:p>
      <text:p text:style-name="Text_20_body">- дискотеки и DJ-сеты.</text:p>
      <text:p text:style-name="Text_20_body"><text:line-break/></text:p>
      <text:p text:style-name="Text_20_body">Также можно выбрать варианты «Затрудняюсь ответить», «Все вышеперечисленное», «Это должны решать специалисты» и «Свой вариант ответа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698575.html" office:name=""><text:span text:style-name="Definition">http://uzao.mos.ru/presscenter/news/detail/7698575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8T11:49:36Z</meta:creation-date>
    <dc:date>2023-07-28T11:49:36Z</dc:date>
  </office:meta>
</office:document-meta>
</file>