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ября-пройдет-специализированная-ярмарка-вакансий-поверь-в-себя"/>14 ноября пройдет специализированная ярмарка вакансий «Поверь в себя!»<text:bookmark-end text:name="ноября-пройдет-специализированная-ярмарка-вакансий-поверь-в-себя"/></text:h>
      <text:p text:style-name="First_20_paragraph">12.11.2018</text:p>
      <text:p text:style-name="Text_20_body"><text:span text:style-name="T1">Центр занятости населения города Москвы сообщил, что 14 ноября, с 11:00 до 15:00 в Зале Церковных Соборов Храма Христа Спасителя пройдет специализированная ярмарка вакансий для людей с инвалидностью «Поверь в себя!».</text:span></text:p>
      <text:p text:style-name="Text_20_body">Организаторами и информационными партнерами ярмарки выступают Департамент труда и социальной защиты населения города Москвы, Центр занятости населения города Москвы, печатные издания: «Работа для Вас», «Парад вакансий», «Работа рядом с домом», «Работа.Учеба.Сервис», «Русский инвалид».</text:p>
      <text:p text:style-name="Text_20_body">Ярмарка вакансий соберет на своей площадке более 50 работодателей, в том числе входящих в ТОП-200 работодателей России: АО «Райффайзенбанк», Мегафон, Международный аэропорт Шереметьево, Лента. В ней также примут участие 10 образовательных учреждений и 3 кадровых агентства.</text:p>
      <text:p text:style-name="Text_20_body">У соискателей, желающих найти или сменить работу, есть возможность пройти несколько собеседований и разработать дальнейшую стратегию трудоустройства.</text:p>
      <text:p text:style-name="Text_20_body">Посетители ярмарки смогут:</text:p>
      <text:p text:style-name="Text_20_body">· пообщаться с работодателями, обсудить специализированные условия труда, пройти первичное собеседование;</text:p>
      <text:p text:style-name="Text_20_body">· посетить мастер-классы и тренинги по темам «Лайфхаки интервью с работодателями», «Успешное резюме», «Минус» – в «Плюс»;</text:p>
      <text:p text:style-name="Text_20_body">· узнать о возможности профобучения и дополнительного профессионального образования;</text:p>
      <text:p text:style-name="Text_20_body">· пройти профориентационное тестирование;</text:p>
      <text:p text:style-name="Text_20_body">· получить консультацию по вопросу трудоустройства;</text:p>
      <text:p text:style-name="Text_20_body">· принять участие в работе дискуссионной площадки «Ты не одинок!»;</text:p>
      <text:p text:style-name="Text_20_body">· посетить творческий мастер-класс.</text:p>
      <text:p text:style-name="Text_20_body">Для удобства посетителей предусмотрено зональное распределение проводимых консультаций и собеседований: зона консультантов, зона работодателей; зона образовательных организаций; зона мастер-классов; зона самостоятельного поиска работы, зона отдыха посетителей.</text:p>
      <text:p text:style-name="Text_20_body">Волонтеры ознакомят граждан с содержанием мероприятия и сориентируют на местности.</text:p>
      <text:p text:style-name="Text_20_body">Работа ярмарки вакансий будет сопровождаться музыкальным сопровождением и профессиональным ведущим.</text:p>
      <text:p text:style-name="Text_20_body"><text:line-break/></text:p>
      <text:p text:style-name="Text_20_body">Адрес страницы: <text:a xlink:type="simple" xlink:href="http://uzao.mos.ru/presscenter/news/detail/7691634.html" office:name=""><text:span text:style-name="Definition">http://uzao.mos.ru/presscenter/news/detail/769163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5T11:59:49Z</meta:creation-date>
    <dc:date>2023-08-05T11:59:49Z</dc:date>
  </office:meta>
</office:document-meta>
</file>