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проголосовали-за-название-станции-воронцовская-большой-кольцевой-линии-метро"/>Активные граждане проголосовали за название станции «Воронцовская» Большой кольцевой линии метро<text:bookmark-end text:name="активные-граждане-проголосовали-за-название-станции-воронцовская-большой-кольцевой-линии-метро"/></text:h>
      <text:p text:style-name="First_20_paragraph">23.10.2018</text:p>
      <text:p text:style-name="Text_20_body"><text:span text:style-name="T1">«Воронцовская» — название станции Большой кольцевой линии метро, расположенной недалеко от одноименного парка и усадьбы. Сейчас поступают предложения изменить ее название. Один из популярных вариантов — «Площадь Академика Келдыша» в честь знаменитого советского ученого-математика. Его именем названа площадь, прилегающая к выходу из метро. Кроме того, есть идея назвать новую станцию «Калужской» — так же, как и станцию оранжевой линии, на которую можно будет пересесть с Большой кольцевой», - сообщается на «Активном гражданине».</text:span></text:p>
      <text:p text:style-name="Text_20_body"><text:line-break/></text:p>
      <text:p text:style-name="Text_20_body">В голосовании «Как назвать новую станцию метро на Большой кольцевой линии?» приняло участие более двухсот тысяч человек. 7,12 процента участников голосования затруднились ответить, и 5,10 процента - передали вопрос на рассмотрение специалистам. Большинство участников опроса - 58,62 процента – выбрали действующее название станции — «Воронцовская».</text:p>
      <text:p text:style-name="Text_20_body"><text:line-break/></text:p>
      <text:p text:style-name="Text_20_body">14,86 процента активных граждан проголосовали за название станции «Площадь Академика Келдыша», 14,29 процента - за название «Калужская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651268.html" office:name=""><text:span text:style-name="Definition">http://uzao.mos.ru/presscenter/news/detail/765126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21:54:11Z</meta:creation-date>
    <dc:date>2023-05-29T21:54:11Z</dc:date>
  </office:meta>
</office:document-meta>
</file>