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поддержали-проект-благоустройства-парка-на-ходынском-поле"/>Активные граждане поддержали проект благоустройства парка на Ходынском поле<text:bookmark-end text:name="активные-граждане-поддержали-проект-благоустройства-парка-на-ходынском-поле"/></text:h>
      <text:p text:style-name="First_20_paragraph">17.10.2018</text:p>
      <text:p text:style-name="Text_20_body"><text:span text:style-name="T1">Погулять в новом парке на Ходынском поле можно уже сейчас. Живописные виды, детские и спортивные площадки, пешеходные дорожки – все это было построено по решению жителей города. Проект благоустройства был одобрен участниками проекта «Активный гражданин».</text:span></text:p>
      <text:p text:style-name="Text_20_body"><text:line-break/></text:p>
      <text:p text:style-name="Text_20_body">Провести время с детьми, заняться спортом или отдохнуть с книгой можно в новом парке на Ходынском поле. Проект его благоустройства поддержали участники проекта «Активный гражданин». Весной прошло голосование, в котором приняли участие 18 204 человека. Из них 83 процента поддержали задумку Правительства Москвы. 2,52 процента активных граждан представили свои идеи, которые, по их мнению, нужно включить в концепцию благоустройства нового парка. Среди них: обустроить детские площадки, выделить площадку под выставку авиатехники, высадить больше деревьев и кустарников.</text:p>
      <text:p text:style-name="Text_20_body"><text:line-break/></text:p>
      <text:p text:style-name="Text_20_body">Сейчас парк уже полностью готов и ждет своих гостей. В ходе обустройства были построены искусственные холмы со смотровыми площадками, детские площадки и батутный центр. В центральной части парка располагается главная площадь. Южнее находится зона спорта и активностей, на которой предусмотрены площадки для волейбола, тенниса, паркура, воркаута. В восточной части парка обустроена пешеходная сеть, которая соединяет станцию метро «ЦСКА» и зону отдыха.</text:p>
      <text:p text:style-name="Text_20_body"><text:line-break/></text:p>
      <text:p text:style-name="Text_20_body">Каждый сезон в проекте «Активный гражданин» проходят голосования по усовершенствованию работы парков столицы: по выбору программы развлечений, облагораживанию, высадке деревье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638746.html" office:name=""><text:span text:style-name="Definition">http://uzao.mos.ru/presscenter/news/detail/763874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1:32:31Z</meta:creation-date>
    <dc:date>2023-10-07T01:32:31Z</dc:date>
  </office:meta>
</office:document-meta>
</file>