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выберут-лучший-фестиваль-2018-года"/>На «Активном гражданине» выберут лучший фестиваль 2018 года<text:bookmark-end text:name="на-активном-гражданине-выберут-лучший-фестиваль-2018-года"/></text:h>
      <text:p text:style-name="First_20_paragraph">15.10.2018</text:p>
      <text:p text:style-name="Text_20_body"><text:span text:style-name="T1">В новом голосовании можно выбрать лучшее мероприятие под открытым небом. Среди конкурсантов - фестивали «Спасская башня», «Путешествие в Рождество», «Круг света», «Ростех» и «Времена и эпохи». Сделать свой выбор можно по ссылке: </text:span><text:a xlink:type="simple" xlink:href="https://ag.mos.ru/p/5290" office:name=""><text:span text:style-name="Definition"><text:span text:style-name="T1">https://ag.mos.ru/p/5290</text:span></text:span></text:a><text:span text:style-name="T1">.</text:span></text:p>
      <text:p text:style-name="Text_20_body">«Путеводная звезда» — премия, которую вручают лучшим предприятиям туристической и гостиничной индустрии Москвы. Ее учредили в 1999 году в целях повышения качества туристического и экскурсионного сервиса, гостиничного обслуживания, формирования положительного имиджа столицы России как мирового туристического центра.</text:p>
      <text:p text:style-name="Text_20_body">За туристический «оскар» столицы сразятся отели, рестораны, туристические компании и фестивальные площадки. Судьями одной из номинаций премии стали участники «Активного гражданина», которые решат, какой фестиваль стал лучшим в этом году. </text:p>
      <text:p text:style-name="Text_20_body"><text:line-break/></text:p>
      <text:p text:style-name="Text_20_body">Адрес страницы: <text:a xlink:type="simple" xlink:href="http://uzao.mos.ru/presscenter/news/detail/7633132.html" office:name=""><text:span text:style-name="Definition">http://uzao.mos.ru/presscenter/news/detail/763313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4T08:30:29Z</meta:creation-date>
    <dc:date>2023-10-14T08:30:29Z</dc:date>
  </office:meta>
</office:document-meta>
</file>