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сенний-мотофестиваль-на-воробьевых-горах-стартует-в-полдень-субботы"/>Осенний мотофестиваль на Воробьевых горах стартует в полдень субботы<text:bookmark-end text:name="осенний-мотофестиваль-на-воробьевых-горах-стартует-в-полдень-субботы"/></text:h>
      <text:p text:style-name="First_20_paragraph">12.10.2018</text:p>
      <text:p text:style-name="Text_20_body"><text:span text:style-name="T1">Первый осенний мотофестиваль, присоединиться к которому могут все желающие, будет проходить 13 октября с 12.00 до 19.00 на Воробьевых горах.</text:span></text:p>
      <text:p text:style-name="Text_20_body"><text:line-break/></text:p>
      <text:p text:style-name="Text_20_body">Как <text:a xlink:type="simple" xlink:href="https://www.mos.ru/calendar/event/50479088/" office:name=""><text:span text:style-name="Definition">сообщается</text:span></text:a> на официальном портале Мэра и Правительства Москвы, горожане смогут увидеть выставку мотоциклов и выступления спортсменов. Развлекательную программу организуют на смотровой площадке.</text:p>
      <text:p text:style-name="Text_20_body"><text:line-break/></text:p>
      <text:p text:style-name="Text_20_body">Расписание будет следующим:</text:p>
      <text:p text:style-name="Text_20_body"><text:line-break/></text:p>
      <text:p text:style-name="Text_20_body">- 13.00 – открытие мотофестиваля;</text:p>
      <text:p text:style-name="Text_20_body">- 13.15 - выступление детско-юношеской команды по мотоболу «Металлург — Видное»;</text:p>
      <text:p text:style-name="Text_20_body">— 13.30 — выступление команды Legend Stunt Team;</text:p>
      <text:p text:style-name="Text_20_body">— 13.50 — мотофристайл FMX-13;</text:p>
      <text:p text:style-name="Text_20_body">— 14:00 — выступление пилотажной группы «Каскад»;</text:p>
      <text:p text:style-name="Text_20_body">— 14.40 — диджей-сет;</text:p>
      <text:p text:style-name="Text_20_body">— 15.15 — выступление детско-юношеской команды по мотоболу «Металлург — Видное»;</text:p>
      <text:p text:style-name="Text_20_body">— 15.30 — выступление команды Legend Stunt Team;</text:p>
      <text:p text:style-name="Text_20_body">— 15.50 — мотофристайл FMX-13;</text:p>
      <text:p text:style-name="Text_20_body">— 16.10 — выступление пилотажной группы «Каскад»;</text:p>
      <text:p text:style-name="Text_20_body">— 16.50 — финальные соревнования площадки «Безопасность». Награждение победителей;</text:p>
      <text:p text:style-name="Text_20_body">— 17.30 — концерт;</text:p>
      <text:p text:style-name="Text_20_body">— 19.30 — розыгрыш мотоцикла среди зарегистрировавшихся участников мотофестиваля;</text:p>
      <text:p text:style-name="Text_20_body">— 20.00 — концерт;</text:p>
      <text:p text:style-name="Text_20_body">— 22.00 — закрытие мотофестиваля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7630578.html" office:name=""><text:span text:style-name="Definition">http://uzao.mos.ru/presscenter/news/detail/7630578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5T05:14:25Z</meta:creation-date>
    <dc:date>2023-08-05T05:14:25Z</dc:date>
  </office:meta>
</office:document-meta>
</file>