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адной-камень-в-честь-народного-ополчения-открыли-на-юго-западе-москвы"/>Закладной камень в честь народного ополчения открыли на Юго-Западе Москвы<text:bookmark-end text:name="закладной-камень-в-честь-народного-ополчения-открыли-на-юго-западе-москвы"/></text:h>
      <text:p text:style-name="First_20_paragraph">11.10.2018</text:p>
      <text:p text:style-name="Text_20_body"><text:span text:style-name="T1">На церемонии открытия закладного камня панихиду в память о погибших защитниках Отечества совершил игумен Дамиан (Залетов).</text:span></text:p>
      <text:p text:style-name="Text_20_body"><text:line-break/></text:p>
      <text:p text:style-name="Text_20_body">Закладной камень появился в районе Южное Бутово на месте будущей установки памятника-обелиска в честь столичного народного ополчения. Его открыли в день 77-й годовщины начала битвы за Москву.</text:p>
      <text:p text:style-name="Text_20_body"><text:line-break/></text:p>
      <text:p text:style-name="Text_20_body">Как сообщает интернет-газета «Москва За Калужской заставой», камень установили на прилегающей к храмовому комплексу святого праведного воина Феодора Ушакова аллее. Ее также предложили назвать в память о народном ополчен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628530.html" office:name=""><text:span text:style-name="Definition">http://uzao.mos.ru/presscenter/news/detail/762853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2T14:29:26Z</meta:creation-date>
    <dc:date>2024-10-02T14:29:26Z</dc:date>
  </office:meta>
</office:document-meta>
</file>