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имние-развлечения-в-парках-выберут-на-активном-гражданине"/>Зимние развлечения в парках выберут на «Активном гражданине»<text:bookmark-end text:name="зимние-развлечения-в-парках-выберут-на-активном-гражданине"/></text:h>
      <text:p text:style-name="First_20_paragraph">03.10.2018</text:p>
      <text:p text:style-name="Text_20_body"><text:span text:style-name="T1">«Чтобы Москва провела наступающую зиму также насыщенно, в проекте «Активный гражданин» открылось новое голосование «Активная зима: чем заняться в столичных парках». Участники проекта выбирают зимнюю программу столичных парков. Занятия спортом, мастер-классы, конкурсы…», - сообщает пресс-служба «Активного гражданина».</text:span></text:p>
      <text:p text:style-name="Text_20_body">Ежегодно московские парки готовят для посетителей зимние развлечения на любой вкус. В прошлом сезоне для жителей и гостей Москвы было проведено 3,2 тысячи мероприятий. Все желающие могли посетить тренировки по фигурному катанию, конькобежному спорту, хоккею, керлингу, скандинавской ходьбе, лыжному спорту или экстремальным видам спорта.</text:p>
      <text:p text:style-name="Text_20_body">Уже скоро снова наступит время снежков, прогулок на лыжах, ледяных горок и красных носов. Выбрать любимые развлечения в парках можно по ссылке: <text:a xlink:type="simple" xlink:href="https://ag.mos.ru/p/5271" office:name=""><text:span text:style-name="Definition">https://ag.mos.ru/p/5271</text:span></text:a>.</text:p>
      <text:p text:style-name="Text_20_body"><text:line-break/></text:p>
      <text:p text:style-name="Text_20_body">Адрес страницы: <text:a xlink:type="simple" xlink:href="http://uzao.mos.ru/presscenter/news/detail/7609568.html" office:name=""><text:span text:style-name="Definition">http://uzao.mos.ru/presscenter/news/detail/760956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1T17:46:42Z</meta:creation-date>
    <dc:date>2023-10-21T17:46:42Z</dc:date>
  </office:meta>
</office:document-meta>
</file>