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определят-темы-для-детских-экологических-конкурсов"/>Жители столицы определят темы для детских экологических конкурсов<text:bookmark-end text:name="жители-столицы-определят-темы-для-детских-экологических-конкурсов"/></text:h>
      <text:p text:style-name="First_20_paragraph">26.09.2018</text:p>
      <text:p text:style-name="Text_20_body"><text:span text:style-name="T1">В парке «Кузьминки-Люблино» на Юго-Востоке столицы регулярно проводятся разнообразные конкурсы, в ходе которых юные горожане могут не только узнать о флоре и фауне парка, но и получить ценные призы.</text:span></text:p>
      <text:p text:style-name="Text_20_body">На базе парка проводятся занятия для юных натуралистов, различные акции и конкурсы. В этом году в парке проходили конкурсы на лучший домик для птиц, на самые интересные фотографии природы, а также масса детских конкурсов по рукоделию. Для маленьких гостей постоянно организовывают познавательные лекции, мастер-классы, игры, посвященные охране природы.</text:p>
      <text:p text:style-name="Text_20_body">В настоящее время на портале «Активный гражданин» проходит опрос на тему, какими должны быть темы для следующих конкурсов. В ходе опроса под названием: «В содружестве с природой: экологические конкурсы для детей» участники решат, какой конкурс следующим проводить в парке, какая тема станет интересной как для детей, так и для их родителей. Что лучше: сочинять экосказки или снимать видео репортажи? А может рисовать плакаты? Проголосовать за понравившуюся тему для конкурса можно по ссылке: https://ag.mos.ru/poll/5249.</text:p>
      <text:p text:style-name="Text_20_body">Напомним, ранее в проекте «Активный гражданин» выбирали тему детского экологического фестиваля «Природные территории. Экология. Школа». Более ста сорока тысяч человек поучаствовали в голосовании. На данный момент лидирует тематика, посвященная уменьшению количества отходов и их переработке (45%). Также этим летом участники проекта выбирали темы новых занятий в экоцентре «Воробьевы горы». Большинство опрошенных (32%) выбрали эколого-историческую экскурсию «Улицами Москвы».</text:p>
      <text:p text:style-name="Text_20_body"><text:line-break/></text:p>
      <text:p text:style-name="Text_20_body">Адрес страницы: <text:a xlink:type="simple" xlink:href="http://uzao.mos.ru/presscenter/news/detail/7594076.html" office:name=""><text:span text:style-name="Definition">http://uzao.mos.ru/presscenter/news/detail/759407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1:46:33Z</meta:creation-date>
    <dc:date>2023-07-24T11:46:33Z</dc:date>
  </office:meta>
</office:document-meta>
</file>