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финишировал-московский-марафон"/>В столице финишировал Московский марафон<text:bookmark-end text:name="в-столице-финишировал-московский-марафон"/></text:h>
      <text:p text:style-name="First_20_paragraph">25.09.2018</text:p>
      <text:p text:style-name="Text_20_body"><text:span text:style-name="T1">В минувшее воскресенье уже в шестой раз состоялся один из самых масштабных и красивых стартов страны - «Московский марафон». Тысячи людей пробежали десятикилометровую дистанцию по набережной Москвы-реки, Садовому и Бульварному кольцам, по Тверской улице и Театральному проезду.</text:span></text:p>
      <text:p text:style-name="Text_20_body">Частью этого яркого спортивного праздника стали и активные граждане. Команда из 25 человек представила проект на марафоне. Несмотря на погодные условия, каждый участник полностью выложился. Вместе с активными гражданами дистанцию бежала и олимпийская чемпионка 2016 года в командном первенстве, серебряный призер Олимпийских игр 2012 и 2016 годов в личном первенстве, 7-кратная чемпионка мира и 13-кратная чемпионка Европы, многократная чемпионка России, заслуженный мастер спорта России, руководитель Комиссии спортсменов Олимпийского Комитета России Софья Великая. А форму для бегунов обеспечил официальный экипировщик Олимпийской команды России, бренд ZASPORT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590989.html" office:name=""><text:span text:style-name="Definition">http://uzao.mos.ru/presscenter/news/detail/759098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21:42:36Z</meta:creation-date>
    <dc:date>2023-06-01T21:42:36Z</dc:date>
  </office:meta>
</office:document-meta>
</file>