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мышленных-предприятиях-москвы-расскажут-в-интересном-формате"/>О промышленных предприятиях Москвы расскажут в интересном формате<text:bookmark-end text:name="о-промышленных-предприятиях-москвы-расскажут-в-интересном-формате"/></text:h>
      <text:p text:style-name="First_20_paragraph">21.09.2018</text:p>
      <text:p text:style-name="Text_20_body"><text:span text:style-name="T1">Столичные предприятия функционируют в разных отраслях: фармацевтике, радиоэлектронике, биотехнологии, авиации, машиностроении, производстве медицинского оборудования, информационно-телекоммуникационных технологиях и в других областях промышленности. Интересные факты о предприятиях москвичи узнают от специалистов столичного Департамента науки, промышленной политики и предпринимательства.</text:span></text:p>
      <text:p text:style-name="Text_20_body"><text:line-break/></text:p>
      <text:p text:style-name="Text_20_body">В новом голосовании на «Активном гражданине» «Москва промышленная: доступно о сложном» предлагают выбрать формат предоставления информации о промышленных предприятиях. Это могут быть: видеоролики, инсталляции, наружная реклама, перфомансы, тематические поезда в метро или странички в соцсетях.</text:p>
      <text:p text:style-name="Text_20_body"><text:line-break/></text:p>
      <text:p text:style-name="Text_20_body">Голосование проводится по ссылке: <text:a xlink:type="simple" xlink:href="https://ag.mos.ru/poll/5227" office:name=""><text:span text:style-name="Definition">https://ag.mos.ru/poll/5227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85646.html" office:name=""><text:span text:style-name="Definition">http://uzao.mos.ru/presscenter/news/detail/758564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30T15:11:26Z</meta:creation-date>
    <dc:date>2024-11-30T15:11:26Z</dc:date>
  </office:meta>
</office:document-meta>
</file>