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пробегут-10-километровый-кросс-с-олимпийской-чемпионкой"/>Москвичи пробегут 10-километровый кросс с олимпийской чемпионкой<text:bookmark-end text:name="москвичи-пробегут-10-километровый-кросс-с-олимпийской-чемпионкой"/></text:h>
      <text:p text:style-name="First_20_paragraph">20.09.2018</text:p>
      <text:p text:style-name="Text_20_body"><text:span text:style-name="T1">Вместе с активными гражданами дистанцию преодолеет и олимпийская чемпионка 2016 года в командном первенстве, серебряный призер Олимпийских игр 2012 и 2016 годов в личном первенстве, 7-кратная чемпионка мира и 13-кратная чемпионка Европы, многократная чемпионка России, заслуженный мастер спорта России, руководитель Комиссии спортсменов Олимпийского Комитета России Софья Великая.</text:span></text:p>
      <text:p text:style-name="Text_20_body"><text:line-break/></text:p>
      <text:p text:style-name="Text_20_body">Проект «Активный гражданин» собрал самых спортивных жителей столицы, которые пробегут 10 километров по набережным Москвы-реки, Садовому и Бульварному кольцу, Тверской улице и Театральному проезду.</text:p>
      <text:p text:style-name="Text_20_body"><text:line-break/></text:p>
      <text:p text:style-name="Text_20_body">Одевать участников марафона будет официальный экипировщик Олимпийской команды России – бренд ZASPORT. Их героями выступают позитивные, спортивные люди, для которых здоровый образ жизни – главный приоритет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583214.html" office:name=""><text:span text:style-name="Definition">http://uzao.mos.ru/presscenter/news/detail/758321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4T13:29:29Z</meta:creation-date>
    <dc:date>2023-10-14T13:29:29Z</dc:date>
  </office:meta>
</office:document-meta>
</file>