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курсионную-программу-для-дома-на-брестской-выбрали-на-активном-гражданине"/>Экскурсионную программу для «Дома на Брестской» выбрали на «Активном гражданине»<text:bookmark-end text:name="экскурсионную-программу-для-дома-на-брестской-выбрали-на-активном-гражданине"/></text:h>
      <text:p text:style-name="First_20_paragraph">10.09.2018</text:p>
      <text:p text:style-name="Text_20_body"><text:span text:style-name="T1">В мероприятиях, выбранных гражданами, поучаствовали ВУЗы, детские лагеря и центры реабилитации для инвалидов. Все желающие могли посетить центр и поучаствовать в активностях с весны.</text:span></text:p>
      <text:p text:style-name="Text_20_body"><text:line-break/></text:p>
      <text:p text:style-name="Text_20_body">Экскурсионную программу для «Дома на Брестской» выбрали на «Активном гражданине». В голосовании приняли участие 199 061 человек.</text:p>
      <text:p text:style-name="Text_20_body"><text:line-break/></text:p>
      <text:p text:style-name="Text_20_body">В рамках цикла лекций «Москва спортивная. Объекты FIFA» жители столицы захотели послушать о наследии чемпионата. За этот ответ проголосовали 25,7 процента участников. Для всех желающих была организована встреча, на которой рассказали о том, как будут использоваться объекты, оставшиеся после мундиаля.</text:p>
      <text:p text:style-name="Text_20_body"><text:line-break/></text:p>
      <text:p text:style-name="Text_20_body">По итогам голосования была проведена книжная выставка «Подземный мир – все о московском метро», где посетителей знакомили с миром метро, рассказывали об истории открытия станций и устройстве метрополитена.</text:p>
      <text:p text:style-name="Text_20_body"><text:line-break/></text:p>
      <text:p text:style-name="Text_20_body">Также по итогам народного выбора на интерактивную карту добавили информацию по дорожной инфраструктуре города: дорогах, развязках, тоннелях, метро. За эту идею проголосовали 12,63 процента участников.</text:p>
      <text:p text:style-name="Text_20_body"><text:line-break/></text:p>
      <text:p text:style-name="Text_20_body">Выставочный центр «Дом на Брестской» организовывает и проводит конгрессно-выставочные мероприятия, а также рассказывает о градостроительной политике города. Это здание открылось как место для макета Москвы в 1986 году. Долгое время это было самое полезное место для архитекторов. Каждый из них мог снимать дома с макета и ставить на это место новое здание, оценивая планировочное решени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561231.html" office:name=""><text:span text:style-name="Definition">http://uzao.mos.ru/presscenter/news/detail/756123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5T16:54:10Z</meta:creation-date>
    <dc:date>2024-10-15T16:54:10Z</dc:date>
  </office:meta>
</office:document-meta>
</file>