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рали-дизайн-нагрудного-знака-премии-имени-островского"/>Москвичи выбрали дизайн нагрудного знака премии имени Островского<text:bookmark-end text:name="москвичи-выбрали-дизайн-нагрудного-знака-премии-имени-островского"/></text:h>
      <text:p text:style-name="First_20_paragraph">28.08.2018</text:p>
      <text:p text:style-name="Text_20_body"><text:span text:style-name="T1">Ежегодную премию Н.А. Островского учредили для людей с ограниченными возможностями. Для премии не случайно выбрали имя писателя Николая Островского: последние годы жизни свои произведения автор романа «Как закалялась сталь?» писал, будучи прикованным к постели и абсолютно слепым.</text:span></text:p>
      <text:p text:style-name="Text_20_body"><text:line-break/></text:p>
      <text:p text:style-name="Text_20_body">Победителям премии будут вручать нагрудный знак, медаль и денежную премию в размере 150 тысяч рублей. Дизайн нагрудного знака премии имени Н.А. Островского, учрежденной Мэром Москвы Сергеем Собяниным, москвичи выбрали на «Активном гражданине».</text:p>
      <text:p text:style-name="Text_20_body"><text:line-break/></text:p>
      <text:p text:style-name="Text_20_body">«В прошедшем голосовании за дизайн нагрудного знака приняли участие 200 817 жителей Москвы. На выбор активных граждан представили три варианта оформления. Самое большое количество голосов получил знак с профилем Островского на аверсе. Ему отдали предпочтение 33,60 процента участников. Чаще всего он нравился женщинам и гражданам до 34 лет», - сообщает пресс-служба «Активного гражданина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535858.html" office:name=""><text:span text:style-name="Definition">http://uzao.mos.ru/presscenter/news/detail/753585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7T03:10:32Z</meta:creation-date>
    <dc:date>2025-03-07T03:10:32Z</dc:date>
  </office:meta>
</office:document-meta>
</file>