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амой-стильной-на-московском-марафоне-станет-команда-активного-гражданина"/>Самой стильной на Московском марафоне станет команда «Активного гражданина»<text:bookmark-end text:name="самой-стильной-на-московском-марафоне-станет-команда-активного-гражданина"/></text:h>
      <text:p text:style-name="First_20_paragraph">24.08.2018</text:p>
      <text:p text:style-name="Text_20_body"><text:span text:style-name="T1">«Активный гражданин» будет самым ярким и стильным на марафоне. Партнером команды проекта на Московском марафоне стал российский бренд casual и официальный экипировщик Олимпийской команды России ZASPORT. Именно они будут предоставлять нашим активным гражданам экипировку для забега», - сообщает пресс-служба «Активного гражданина».</text:span></text:p>
      <text:p text:style-name="Text_20_body"><text:line-break/></text:p>
      <text:p text:style-name="Text_20_body">В столице продолжается подготовка к Московскому марафону. Команда «Активного гражданина» пробежит 10 километров по российской столице. Прием заявок на участие уже завершился. Из 5672 активных граждан. будут выбраны 50 человек, которых пригласят на большую тренировку.</text:p>
      <text:p text:style-name="Text_20_body"><text:line-break/></text:p>
      <text:p text:style-name="Text_20_body">Затем профессиональный тренер отберет 25 самых подготовленных и выносливых горожан – именно они и представят проект на Московском марафоне. Перед забегом участников будут консультировать специалисты по правильному питанию и питьевому балансу.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7530027.html" office:name=""><text:span text:style-name="Definition">http://uzao.mos.ru/presscenter/news/detail/7530027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14T07:20:24Z</meta:creation-date>
    <dc:date>2025-01-14T07:20:24Z</dc:date>
  </office:meta>
</office:document-meta>
</file>