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выбрали-победители-фотоконкурса-планета-москва"/>Активные граждане выбрали победители фотоконкурса «Планета Москва»<text:bookmark-end text:name="активные-граждане-выбрали-победители-фотоконкурса-планета-москва"/></text:h>
      <text:p text:style-name="First_20_paragraph">23.08.2018</text:p>
      <text:p text:style-name="Text_20_body"><text:span text:style-name="T1">За две недели за лучшие из 45 фотографий в номинации «Москва и москвичи. Комфортный город» проголосовали 145 307 активных граждан. Участники могли выбрать несколько понравившихся работ и отдать им свой голос.</text:span></text:p>
      <text:p text:style-name="Text_20_body"><text:line-break/></text:p>
      <text:p text:style-name="Text_20_body">Открытый конкурс городской фотографии «Планета Москва» проводится уже в шестой раз. Целью конкурса является привлечение внимания к градостроительной деятельности столицы, к историко-культурным объектам, а также участие в создании комфортного города и отражение этого процесса в художественной фотографии.</text:p>
      <text:p text:style-name="Text_20_body"><text:line-break/></text:p>
      <text:p text:style-name="Text_20_body">Церемония награждения победителей фотоконкурса «Планета Москва» прошла 18 августа в парке «Зарядье». Призы и дипломы лауреатам вручали председатель комитета государственных услуг Москвы Елена Шинкарук и заместитель руководителя Департамента градостроительной политики Москвы Сергей Дегтярев.</text:p>
      <text:p text:style-name="Text_20_body"><text:line-break/></text:p>
      <text:p text:style-name="Text_20_body">Победителями стали следующие снимки:</text:p>
      <text:p text:style-name="Text_20_body"><text:line-break/></text:p>
      <text:p text:style-name="Text_20_body">1 место: «Болельщики сборной Мексики на Никольской улице», автор Александр Рюмин — 28 020 голосов;</text:p>
      <text:p text:style-name="Text_20_body">2 место: «Новый год в Москве», автор Олег Шаломанов — 23 929 голосов;</text:p>
      <text:p text:style-name="Text_20_body">3 место: «День Победы», автор Александр Ведерников — 20 395 голосов;</text:p>
      <text:p text:style-name="Text_20_body">4 место: «Фейерверк мира», автор Яна Вечканова — 17 151 голос;</text:p>
      <text:p text:style-name="Text_20_body">5 место: «Зима ли?», автор Варвара Леднева — 15 941 голос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527173.html" office:name=""><text:span text:style-name="Definition">http://uzao.mos.ru/presscenter/news/detail/752717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06:20:21Z</meta:creation-date>
    <dc:date>2023-08-02T06:20:21Z</dc:date>
  </office:meta>
</office:document-meta>
</file>