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вященное-единому-дню-диспансеризации-голосование-запустили-на-активном-гражданине"/>Посвященное единому дню диспансеризации голосование запустили на «Активном гражданине»<text:bookmark-end text:name="посвященное-единому-дню-диспансеризации-голосование-запустили-на-активном-гражданине"/></text:h>
      <text:p text:style-name="First_20_paragraph">21.08.2018</text:p>
      <text:p text:style-name="Text_20_body"><text:span text:style-name="T1">Его основная цель заключается в том, чтобы рассказать москвичам о возможности обследоваться, а также организовать день, когда любой желающий сможет пройти скрининг.</text:span></text:p>
      <text:p text:style-name="Text_20_body"><text:line-break/></text:p>
      <text:p text:style-name="Text_20_body">Начиная с 21 года, через каждые три года, все взрослые должны проходить подобный плановый обход всех врачей. Это делается в любой поликлинике бесплатно. В связи с этим проект «Активный гражданин» вместе с Департаментом здравоохранения запускает голосование «Единый день диспансеризации: за или против?».</text:p>
      <text:p text:style-name="Text_20_body"><text:line-break/></text:p>
      <text:p text:style-name="Text_20_body">Участники проекта «Активный гражданин» уже давно выбирают лучших врачей, время и способ вакцинаций и помогают в работе поликлиник и больниц. В новом голосовании москвичи решат, когда провести единый день диспансеризации: https://ag.mos.ru/p/5138.</text:p>
      <text:p text:style-name="Text_20_body"><text:line-break/></text:p>
      <text:p text:style-name="Text_20_body">Голосование разделили на несколько частей. Сначала горожан спросят, станет ли процедура популярной, если проводить ее каждый месяц. Затем жители Москвы могут предложить оптимальную дату для проведения единого дня диспансеризации, в завершении голосования задается вопрос о готовности пройти обследование. Если активный гражданин будет готов, то ему предложат выбрать ближайшую поликлинику и запишут на прием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521483.html" office:name=""><text:span text:style-name="Definition">http://uzao.mos.ru/presscenter/news/detail/752148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3T17:42:37Z</meta:creation-date>
    <dc:date>2023-08-03T17:42:37Z</dc:date>
  </office:meta>
</office:document-meta>
</file>