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ший-фильм-о-москве-выбрали-пользователи-активного-гражданина"/>Лучший фильм о Москве выбрали пользователи «Активного гражданина»<text:bookmark-end text:name="лучший-фильм-о-москве-выбрали-пользователи-активного-гражданина"/></text:h>
      <text:p text:style-name="First_20_paragraph">03.08.2018</text:p>
      <text:p text:style-name="Text_20_body"><text:span text:style-name="T1">В этом году заявки на участие в конкурсе подали 39 режиссеров, экспертным жюри был составлен шорт-лист из десяти лучших кинокартин для голосования. Всего в нем приняли участие более 178 тысяч граждан. Из них больше половины - 59,85 процента - смогли определиться с лучшим фильмом и сделали свой выбор. Остальные затруднились с ответом.</text:span></text:p>
      <text:p text:style-name="Text_20_body"><text:line-break/></text:p>
      <text:p text:style-name="Text_20_body">Ежегодно экспертная комиссия присуждает Приз Мэра трем фильмам зарубежных и российских режиссеров, действие которых происходит в современной Москве и которые наиболее широко раскрывают образ города и людей в нем. В состав жюри входят режиссеры, продюсеры и кураторы фестивалей, а также москвичи, проголосовавшие за лучший фильм в проекте «Активный гражданин». Фаворит народного голосования получает балл к основной оценке жюри, что увеличивает его шансы на победу.</text:p>
      <text:p text:style-name="Text_20_body"><text:line-break/></text:p>
      <text:p text:style-name="Text_20_body">14,26 процента участников «Активного гражданина» проголосовали за фильм «Большой» Валерия Тодоровского. На втором месте оказалась картина Федора Бондарчука «Притяжение» (11,66 процента), на третьем месте – фильм Александра Войтинского «Призрак» (10,38 процента). Картина Тодоровского, как победитель народного голосования, получил балл к общему счету, а победителя конкурса жюри объявят 25 августа во время акции «Ночь кино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487596.html" office:name=""><text:span text:style-name="Definition">http://uzao.mos.ru/presscenter/news/detail/748759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1T07:46:25Z</meta:creation-date>
    <dc:date>2024-04-11T07:46:25Z</dc:date>
  </office:meta>
</office:document-meta>
</file>