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ярмарка-представителей-калужской-области-пройдет-в-москве-в-сентябре"/>Ярмарка представителей Калужской области пройдет в Москве в сентябре<text:bookmark-end text:name="ярмарка-представителей-калужской-области-пройдет-в-москве-в-сентябре"/></text:h>
      <text:p text:style-name="First_20_paragraph">01.08.2018</text:p>
      <text:p text:style-name="Text_20_body"><text:span text:style-name="T1">«Москва активно развивает и налаживает дружественные отношения с другими регионами страны. В знак этой дружбы в столице проводятся Дни Москвы в регионах и Дни регионов в Москве», - сообщает пресс-служба</text:span> «<text:span text:style-name="T1">Активного гражданина».</text:span></text:p>
      <text:p text:style-name="Text_20_body"><text:line-break/></text:p>
      <text:p text:style-name="Text_20_body">Ярмарка представителей Калужской области пройдет в столице в рамках Дней регионов в Москве 20-21 сентября. Ранее подобные ярмарки уже провели представители Орловской и Тамбовской областей. Программа мероприятий состоит из экскурсий, презентаций, культурных мероприятий и многого другого.</text:p>
      <text:p text:style-name="Text_20_body"><text:line-break/></text:p>
      <text:p text:style-name="Text_20_body">Ярмарку региональных представителей в качестве главного мероприятия Дней регионов выбрали сами горожане. В голосовании поучаствовали почти 205 тысяч пользователей «Активного гражданина». 25,56 процента из них выбрали ярмарку региональных представителей в качестве главного мероприятия на Дне регионов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7482398.html" office:name=""><text:span text:style-name="Definition">http://uzao.mos.ru/presscenter/news/detail/7482398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08T17:55:48Z</meta:creation-date>
    <dc:date>2025-02-08T17:55:48Z</dc:date>
  </office:meta>
</office:document-meta>
</file>