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юзао-голосуют-за-стриженые-газоны-во-дворах"/>Жители ЮЗАО голосуют за стриженые газоны во дворах<text:bookmark-end text:name="жители-юзао-голосуют-за-стриженые-газоны-во-дворах"/></text:h>
      <text:p text:style-name="First_20_paragraph">26.07.2018</text:p>
      <text:p text:style-name="Text_20_body"><text:span text:style-name="T1">«Как показывают результаты голосования, стриженые газоны во дворах предпочитают видеть жители ЗАО, САО, ЮВАО и ЮЗАО. А вот активные граждане из ВАО, СВАО, СЗАО, ЦАО и ЮАО, наоборот, активно голосуют за то, чтобы у их домов газоны летом не косили», - сообщает пресс-служба «Активного гражданина».</text:span></text:p>
      <text:p text:style-name="Text_20_body"><text:line-break/></text:p>
      <text:p text:style-name="Text_20_body">Голосование «Твой газон — твой правила!», посвященный обсуждению вопроса покоса травы во дворах, длиться в проекте уже 6 недель. На сегодняшний день свое мнение высказали более 170 тысяч горожан.</text:p>
      <text:p text:style-name="Text_20_body"><text:line-break/></text:p>
      <text:p text:style-name="Text_20_body">По мнению 63,79 процента участников «Активного гражданина», газоны во дворах нужно косить регулярно.</text:p>
      <text:p text:style-name="Text_20_body"><text:line-break/></text:p>
      <text:p text:style-name="Text_20_body">Еще 26,29 процента участников выступили против, 7,07 процента участников затруднились ответить, а 2,67 процента сообщили, что их двор обслуживает частная управляющая компания. Отмечается, что набрать необходимый минимум голосов для изменения правила покоса пока не удалось ни одному двор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471020.html" office:name=""><text:span text:style-name="Definition">http://uzao.mos.ru/presscenter/news/detail/747102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9:39:15Z</meta:creation-date>
    <dc:date>2023-08-01T19:39:15Z</dc:date>
  </office:meta>
</office:document-meta>
</file>