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выбрали-новые-курсы-для-московской-электронной-школы"/>Активные граждане выбрали новые курсы для Московской электронной школы<text:bookmark-end text:name="активные-граждане-выбрали-новые-курсы-для-московской-электронной-школы"/></text:h>
      <text:p text:style-name="First_20_paragraph">25.07.2018</text:p>
      <text:p text:style-name="Text_20_body"><text:span text:style-name="T1">Осенью прошлого года активные граждане приняли участие в расширение тем для дополнительных курсов Московской электронной школы. Теперь юные жители столицы смогут дистанционно получить навыки оказания первой помощи и изучить историю города. Первые онлайн-занятия стартовали в июне.</text:span></text:p>
      <text:p text:style-name="Text_20_body"><text:line-break/></text:p>
      <text:p text:style-name="Text_20_body">В голосовании по выбору дополнительных курсов МЭШ поучаствовали более 211 тысяч человек. Активные граждане решили, что для школьников полезнее всего будет провести курсы по оказанию первой помощи и организовать курс по истории Москвы. За них проголосовали 27,54 и 14,54 процента участников проекта соответственно.</text:p>
      <text:p text:style-name="Text_20_body"><text:line-break/></text:p>
      <text:p text:style-name="Text_20_body">Проект «Московская электронная школа» позволяет разгрузить школьные рюкзаки от тяжелых учебников и систематизировать все знания в одном месте. А проект «Активный гражданин» помогает совершенствовать образовательную онлайн-платформу в соответствии с пожеланиями москвичей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468265.html" office:name=""><text:span text:style-name="Definition">http://uzao.mos.ru/presscenter/news/detail/7468265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5T11:53:04Z</meta:creation-date>
    <dc:date>2025-05-15T11:53:04Z</dc:date>
  </office:meta>
</office:document-meta>
</file>