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ктивном-гражданине-выберут-лучший-проект-в-области-строительства"/>На «Активном гражданине» выберут лучший проект в области строительства<text:bookmark-end text:name="на-активном-гражданине-выберут-лучший-проект-в-области-строительства"/></text:h>
      <text:p text:style-name="First_20_paragraph">09.07.2018</text:p>
      <text:p text:style-name="Text_20_body"><text:span text:style-name="T1">В прошлом году в номинации «Народный выбор» активные граждане признали лучшим проектом многоквартирного дома эконом-класса ЖК «Варшавское шоссе, дом 141», лучшим объектом спортивного назначения - стадион «ВЭБ Арена», лучшим проектом гостиницы назвали отель «Inside», лучшим реставрационным объектом – Киевский вокзал, а лучшим объектом улично-дорожной сети стала транспортная развязка МКАД с Каширским шоссе.</text:span></text:p>
      <text:p text:style-name="Text_20_body"><text:line-break/></text:p>
      <text:p text:style-name="Text_20_body">В этом году активные граждане уже в четвертый раз выберут лучший реализованный проект в области строительства в номинации «Народный выбор». Конкурс проводят в столице уже на протяжении 17 лет. Он призван поощрить создателей лучших городских сооружений, а также привлечь внимание общественности к использованию современных технологий в строительстве.</text:p>
      <text:p text:style-name="Text_20_body"><text:line-break/></text:p>
      <text:p text:style-name="Text_20_body">Участники конкурса - 90 городских объектов, построенных в 2017 году, - будут соревноваться по 12 номинациям. На победу претендуют станции метро, школы, детские сады, торговые, офисные центры, спортивные объекты, поликлиники и жилые дома. Голосование пройдет в четыре этапа, каждый из которых будет состоять из нескольких вопрос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437842.html" office:name=""><text:span text:style-name="Definition">http://uzao.mos.ru/presscenter/news/detail/743784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11:57:10Z</meta:creation-date>
    <dc:date>2023-05-21T11:57:10Z</dc:date>
  </office:meta>
</office:document-meta>
</file>