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ня-завершается-третья-благотворительная-акция-красная-гвоздика"/>22 июня завершается третья благотворительная акция «Красная гвоздика»<text:bookmark-end text:name="июня-завершается-третья-благотворительная-акция-красная-гвоздика"/></text:h>
      <text:p text:style-name="First_20_paragraph">19.06.2018</text:p>
      <text:p text:style-name="Text_20_body"><text:span text:style-name="T1">С 22 апреля по 22 июня 2018 г. в Москве и других регионах России проходит третья Всероссийская благотворительная акция «Красная гвоздика», посвященная памяти ветеранов всех войн, в которых участвовала наша страна.</text:span></text:p>
      <text:p text:style-name="Text_20_body">Организатором акции выступает Благотворительный Фонд «Память поколений», являющийся крупнейшей НКО России, осуществляющей помощь взрослой категории населения. Президент фонда В.В. Терешкова.</text:p>
      <text:p text:style-name="Text_20_body">В этом году главной датой акции станет 22 июня, день, когда Фонд призывает всех жителей Москвы и России надеть значки «Красная гвоздика» в память о ветеранах, в знак нашей поддержки их подвига.</text:p>
      <text:p text:style-name="Text_20_body">Вплоть до самого Дня Памяти и Скорби волонтеры Фонда будут распространять значки в парке «Зарядье», саду «Эрмитаж» и Парке Горького, а итоговым мероприятием акции станет участие Фонда в ежегодной Вахте Памяти в Москве.</text:p>
      <text:p text:style-name="Text_20_body">Все пожертвования, собранные в регионах страны, Фонд «Память поколений» направит на нужды живущих там ветеранов Великой Отечественной войны и контртеррористических операций на Северном Кавказе, а также участников боевых действий в Афганистане. Сотни тысяч значков, надетые россиянами в День памяти и скорби 22 июня - это реальная помощь людям: дорогостоящие средства реабилитации, которые в результате получат ветераны, средства гигиены и медицинское оборудование в интернатах и госпиталях для участников боевых действий, лекарства и многое другое.</text:p>
      <text:p text:style-name="Text_20_body">За 3 года работы фонд помог уже более, чем 6 000 ветеранам и значительному количеству медучреждений по всей стране, предоставляя им реальную помощь.</text:p>
      <text:p text:style-name="Text_20_body">Акцию поддерживают известные политики, артисты, общественные деятели.</text:p>
      <text:p text:style-name="Text_20_body"><text:line-break/></text:p>
      <text:p text:style-name="Text_20_body">Адрес страницы: <text:a xlink:type="simple" xlink:href="http://uzao.mos.ru/presscenter/news/detail/7399130.html" office:name=""><text:span text:style-name="Definition">http://uzao.mos.ru/presscenter/news/detail/739913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5T08:45:06Z</meta:creation-date>
    <dc:date>2023-12-15T08:45:06Z</dc:date>
  </office:meta>
</office:document-meta>
</file>