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ы-экскурсий-в-одном-из-московских-парков-выберут-на-активном-гражданине"/>Темы экскурсий в одном из московских парков выберут на «Активном гражданине»<text:bookmark-end text:name="темы-экскурсий-в-одном-из-московских-парков-выберут-на-активном-гражданине"/></text:h>
      <text:p text:style-name="First_20_paragraph">18.06.2018</text:p>
      <text:p text:style-name="Text_20_body"><text:span text:style-name="T1">Измайловский парк по праву считается одним из самых экологически чистых парков в Москве, а также памятником садово-паркового искусства и особо охраняемой природной территорией. Во втором полугодии 2018 года здесь планируют провести серию экологических экскурсий, в которых могут поучаствовать все желающие.</text:span></text:p>
      <text:p text:style-name="Text_20_body"><text:line-break/></text:p>
      <text:p text:style-name="Text_20_body">Темы мероприятий выберут на «Активном гражданине». Сейчас составляется план их проведения.</text:p>
      <text:p text:style-name="Text_20_body"><text:line-break/></text:p>
      <text:p text:style-name="Text_20_body">На выбор предлагается несколько тем: "Деревья и кустарники", "Разнообразие трав в парке", "Местные птицы" или "Водная экосистема парка". Также активные граждане могут остановиться на вариантах «это должны решать специалисты» и «затрудняюсь ответить, так как не интересуюсь такими экскурсиями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395436.html" office:name=""><text:span text:style-name="Definition">http://uzao.mos.ru/presscenter/news/detail/739543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9:35:38Z</meta:creation-date>
    <dc:date>2023-05-21T19:35:38Z</dc:date>
  </office:meta>
</office:document-meta>
</file>