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-желающие-приглашаются-принять-участие-в-забеге-проводимом-9-мая-в-тропаревском-парке"/>Все желающие приглашаются принять участие в забеге, проводимом 9 мая в Тропаревском парке<text:bookmark-end text:name="все-желающие-приглашаются-принять-участие-в-забеге-проводимом-9-мая-в-тропаревском-парке"/></text:h>
      <text:p text:style-name="First_20_paragraph">04.05.2018</text:p>
      <text:p text:style-name="Text_20_body"><text:span text:style-name="T1">Ренат Лайшев, генеральный директор ЦСиО «Самбо-70» и депутат Мосгордумы пригласил всех желающих принять участие в забеге «Верста Победы», который пройдет 9 мая в зоне отдыха «Тропарево».</text:span></text:p>
      <text:p text:style-name="Text_20_body">В своем <text:a xlink:type="simple" xlink:href="https://www.facebook.com/renatlayshev/posts/2170987722928306" office:name=""><text:span text:style-name="Definition">приглашении</text:span></text:a> Ренат Алексеевич, в частности, рассказал о главной идее забега: «9 мая все мы будем отмечать главный праздник в нашей стране – День Победы. Мы вспомним о великом подвиге, который совершили наши предки ради мира и свободы. Наш народ победил в самой страшной войне лишь благодаря своему единству. Давайте выразим наше огромное уважение и благодарность героям Великой Отечественной войны и проведем этот день вместе!»</text:p>
      <text:p text:style-name="Text_20_body">Организаторы подчеркивают, что забег - в первую очередь мемориальное мероприятие, имеющее целью отдать дань памяти героям, и уж затем спортивное состязание.</text:p>
      <text:p text:style-name="Text_20_body">Забег "ВЕРСТА ПОБЕДЫ" на дистанцию 1 км 067 м проводится 9 мая в Зоне отдыха Тропарево. Соорганизатором мероприятия выступает Центр спорта и образования "Самбо-70". Участие бесплатное. По итогам забега все участники получат подарки.</text:p>
      <text:p text:style-name="Text_20_body">Сбор с 13.00 до 13.45 в зоне отдыха Тропарёво у домика "САМБО-70" (вход с улицы Академика Виноградова). Участники забега могут зарегистрироваться, получив индивидуальный стартовый номер. Для этого необходимо пройти по ссылке <text:a xlink:type="simple" xlink:href="https://l.facebook.com/l.php?u=https%3A%2F%2Fgoo.gl%2FcWneEq&amp;h=ATPK4JQLRqeP953Wops5vUY154zCai1_ylWe-KB4sX3abVm0Gndi-yjtio3H87GUMO_c-8vSwJ10ngpV58_9PxAQBDpIEE7MwTHO8Dj7EbWuihWJ-7clYIMAoav74iAVRBCgqS7z" office:name=""><text:span text:style-name="Definition">https://goo.gl/cWneEq</text:span></text:a> .</text:p>
      <text:p text:style-name="Text_20_body"><text:line-break/></text:p>
      <text:p text:style-name="Text_20_body">Адрес страницы: <text:a xlink:type="simple" xlink:href="http://uzao.mos.ru/presscenter/news/detail/7306462.html" office:name=""><text:span text:style-name="Definition">http://uzao.mos.ru/presscenter/news/detail/730646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21:09:41Z</meta:creation-date>
    <dc:date>2023-08-01T21:09:41Z</dc:date>
  </office:meta>
</office:document-meta>
</file>