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ото-фронтовиков-для-бессмертного-полка-бесплатно-распечатают-в-столичных-центрах-госуслуг"/>Фото фронтовиков для «Бессмертного полка» бесплатно распечатают в столичных центрах госуслуг<text:bookmark-end text:name="фото-фронтовиков-для-бессмертного-полка-бесплатно-распечатают-в-столичных-центрах-госуслуг"/></text:h>
      <text:p text:style-name="First_20_paragraph">25.04.2018</text:p>
      <text:p text:style-name="Text_20_body"><text:span text:style-name="T1">«В прошлом году на акцию пришли более 800 тысяч человек. Было очень холодно, шел дождь со снегом. И если в этом году погода будет хорошая, то мы предполагаем, что цифра может приблизиться и даже перешагнуть отметку в 1 миллион человек», - рассказали организаторы акции «Бессмертный полк», движение «Волонтеры Победы».</text:span></text:p>
      <text:p text:style-name="Text_20_body"><text:line-break/></text:p>
      <text:p text:style-name="Text_20_body">Традиционную ежегодную акцию «Бессмертный полк» проведут 9 мая, в День Победы. Подготовка к мероприятию уже началась.</text:p>
      <text:p text:style-name="Text_20_body"><text:line-break/></text:p>
      <text:p text:style-name="Text_20_body">«К 9 Мая центры госуслуг бесплатно распечатают фото фронтовиков в формате А4», - <text:a xlink:type="simple" xlink:href="https://twitter.com/MosSobyanin/status/988824595540135936" office:name=""><text:span text:style-name="Definition">написал</text:span></text:a>Мэр Москвы Сергей Собянин в Twitter.</text:p>
      <text:p text:style-name="Text_20_body"><text:line-break/></text:p>
      <text:p text:style-name="Text_20_body">Также градоначальник напомнил горожанам о том, что в офисах «Мои документы» все желающие могут отсканировать фото и письма участников Великой Отечественной войны. Материалы занесут в электронную книгу памят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290349.html" office:name=""><text:span text:style-name="Definition">http://uzao.mos.ru/presscenter/news/detail/729034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5T12:55:53Z</meta:creation-date>
    <dc:date>2023-08-05T12:55:53Z</dc:date>
  </office:meta>
</office:document-meta>
</file>