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преля-представители-юзао-ставшие-победителями-творческого-конкурса-весна-45-года-станут-участниками-городского-гала-концерта"/>18 апреля представители ЮЗАО, ставшие победителями творческого конкурса «Весна 45 года», станут участниками городского гала-концерта<text:bookmark-end text:name="апреля-представители-юзао-ставшие-победителями-творческого-конкурса-весна-45-года-станут-участниками-городского-гала-концерта"/></text:h>
      <text:p text:style-name="First_20_paragraph">12.04.2018</text:p>
      <text:p text:style-name="Text_20_body">18 апреля 2018 года во Дворце Культуры МГТУ им. Н.Э. Баумана состоится Гала-концерт лауреатов и участников одиннадцатого Молодежного патриотического конкурса «Весна 45 года». По традиции победители Конкурса проводят трехчасовой концерт в рамках Бала Победы в Городском Саду «Эрмитаж».</text:p>
      <text:p text:style-name="Text_20_body">Организатором конкурса выступает Региональная общественная организация «Планета - Золотой Клуб». В этом году в нем приняли участие 37 организаций, в том числе 28 ВУЗов, Кадетский корпус, общеобразовательная школа, семь общественных организаций. При этом всего была подана 321 заявка по пяти номинациям, в творческом соревновании приняли участие 379 человек.</text:p>
      <text:p text:style-name="Text_20_body">Для проведения конкурсных отборов залы и звуковую аппаратуру предоставили крупнейшие вузы столицы, в том числе РУДН. Наш округ в этом году представляли 96 конкурсантов из 4-х учебных заведений. Четверо из них получили Гран-при конкурса, 24 стали его лауреатами и 14 дипломантами.</text:p>
      <text:p text:style-name="Text_20_body"><text:line-break/></text:p>
      <text:p text:style-name="Text_20_body">Адрес страницы: <text:a xlink:type="simple" xlink:href="http://uzao.mos.ru/presscenter/news/detail/7259972.html" office:name=""><text:span text:style-name="Definition">http://uzao.mos.ru/presscenter/news/detail/7259972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1T01:02:05Z</meta:creation-date>
    <dc:date>2023-07-01T01:02:05Z</dc:date>
  </office:meta>
</office:document-meta>
</file>