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х-госуслуг-юзао-бесплатно-распечатают-фотографии-участников-великой-отечественной-войны"/>В центрах госуслуг ЮЗАО бесплатно распечатают фотографии участников Великой Отечественной войны<text:bookmark-end text:name="в-центрах-госуслуг-юзао-бесплатно-распечатают-фотографии-участников-великой-отечественной-войны"/></text:h>
      <text:p text:style-name="First_20_paragraph">06.04.2018</text:p>
      <text:p text:style-name="Text_20_body"><text:span text:style-name="T1"> «Все материалы (фотографии, воспоминания, письма) будут бережно отсканированы и размещены в электронной книге памяти «Бессмертный полк – Москва», а оригиналы сразу же возвращены владельцам. К шествию «Бессмертного полка» 9 мая в центрах госуслуг бесплатно распечатают в формате А4 фотографии героев Великой Отечественной войны. С каждым посетителем, кто оставил заявку на бесплатное изготовление фото, свяжутся сотрудники центров госуслуг и пригласят для его получения», - сообщает пресс-служба «Моих документов».</text:span></text:p>
      <text:p text:style-name="Text_20_body"><text:line-break/></text:p>
      <text:p text:style-name="Text_20_body">Жители столицы могут прийти в любой из 128 центров госуслуг, чтобы поделиться фотографиями и воспоминаниями о родных, близких и соседях, участвовавших в Великой Отечественной войне. Кроме того, дистанционно можно внести сведения на сайте проекта «Бессмертный полк – Москва»: polkmoskva.ru.</text:p>
      <text:p text:style-name="Text_20_body"><text:line-break/></text:p>
      <text:p text:style-name="Text_20_body">На Юго-Западе Москвы центры госуслуг можно найти по следующим адресам:</text:p>
      <text:p text:style-name="Text_20_body"><text:line-break/></text:p>
      <text:p text:style-name="Text_20_body">МФЦ Академического района: улица Новочеремушкинская, дом 23, корпус 5;</text:p>
      <text:p text:style-name="Text_20_body">МФЦ Гагаринского района: улица Вавилова, дом 81, корпус 1;</text:p>
      <text:p text:style-name="Text_20_body">МФЦ района Зюзино: улица Одесская, дом 21;</text:p>
      <text:p text:style-name="Text_20_body">МФЦ района Ясенево: Новоясеневский проспект, дом 9;</text:p>
      <text:p text:style-name="Text_20_body">МФЦ района Теплый Стан: улица Академика Варги, дом 26А;</text:p>
      <text:p text:style-name="Text_20_body">МФЦ Ломоносовского района: улица Гарибальди, дом 6, корпус 1;</text:p>
      <text:p text:style-name="Text_20_body">МФЦ района Южное Бутово: улица Маршала Савицкого, дома 28 и 30;</text:p>
      <text:p text:style-name="Text_20_body">МФЦ района Северное Бутово: улица Куликовская, дом 6;</text:p>
      <text:p text:style-name="Text_20_body">МФЦ Обручевского района: Ленинский проспект, дом 103;</text:p>
      <text:p text:style-name="Text_20_body">МФЦ района Коньково: улица Академика Волгина, дом 25, корпус 1;</text:p>
      <text:p text:style-name="Text_20_body">МФЦ района Черемушки: улица Новочеремушкинская, дом 55, корпус 2;</text:p>
      <text:p text:style-name="Text_20_body">МФЦ района Котловка: Нахимовский проспект, 25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7245877.html" office:name=""><text:span text:style-name="Definition">http://uzao.mos.ru/presscenter/news/detail/724587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21:52:35Z</meta:creation-date>
    <dc:date>2023-06-12T21:52:35Z</dc:date>
  </office:meta>
</office:document-meta>
</file>