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еремушкинский-рынок-приглашает-всех-отметить-пасху"/>Черемушкинский рынок приглашает всех отметить Пасху<text:bookmark-end text:name="черемушкинский-рынок-приглашает-всех-отметить-пасху"/></text:h>
      <text:p text:style-name="First_20_paragraph">05.04.2018</text:p>
      <text:p text:style-name="Text_20_body"><text:span text:style-name="T1">Черемушкинский рынок (ул. Вавилова, д.64/1, стр1) приглашает всех 8 апреля отпраздновать Пасху.</text:span></text:p>
      <text:p text:style-name="Text_20_body">В программе праздника:</text:p>
      <text:p text:style-name="Text_20_body">14.30</text:p>
      <text:p text:style-name="Text_20_body">Выступления ведущего творческого коллектива города Москвы - студии русской песни "Самоцветы» и ансамбля «Родники»</text:p>
      <text:p text:style-name="Text_20_body">15.00</text:p>
      <text:p text:style-name="Text_20_body">Мастер класс «Пасхальный куличик»</text:p>
      <text:p text:style-name="Text_20_body">16.00</text:p>
      <text:p text:style-name="Text_20_body">Практикум по аквагриму</text:p>
      <text:p text:style-name="Text_20_body">Для детей будет работать игровая комната «Лучик».</text:p>
      <text:p text:style-name="Text_20_body">Каждый гость праздника получит в подарок куличик.</text:p>
      <text:p text:style-name="Text_20_body"><text:line-break/></text:p>
      <text:p text:style-name="Text_20_body">Адрес страницы: <text:a xlink:type="simple" xlink:href="http://uzao.mos.ru/presscenter/news/detail/7243024.html" office:name=""><text:span text:style-name="Definition">http://uzao.mos.ru/presscenter/news/detail/724302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8:53:25Z</meta:creation-date>
    <dc:date>2023-05-26T18:53:25Z</dc:date>
  </office:meta>
</office:document-meta>
</file>