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узее-победы-можно-ознакомиться-с-уникальным-3d-фильмом-дорога-к-победе"/>В Музее Победы можно ознакомиться с уникальным 3D-фильмом «Дорога к Победе»<text:bookmark-end text:name="в-музее-победы-можно-ознакомиться-с-уникальным-3d-фильмом-дорога-к-победе"/></text:h>
      <text:p text:style-name="First_20_paragraph">23.08.2017</text:p>
      <text:p text:style-name="Text_20_body"><text:span text:style-name="T1">Музей Победы на Поклонной горе пригласил жителей и гостей столицы посетить показ уникального фильма, созданного с помощью технологии 3D. На куполе грандиозного Зала Славы музея оживают ключевые моменты самой бесчеловечной и кровопролитной войны XX столетия - от последних мирных дней лета 1941 года до Парада Победы на Красной площади в 1945 году.</text:span></text:p>
      <text:p text:style-name="Text_20_body">Фильм демонстрируется для посетителей музея бесплатно в начале каждого часа с 11:00 до 17:00.</text:p>
      <text:p text:style-name="Text_20_body">Как сообщают организаторы сеансов, благодаря спецэффектам зрители «оказываются в эпицентре событий. За 10 минут они переживают ужас первых боев в Брестской крепости, осознание прихода нежданной беды, становятся свидетелями героической обороны блокадного Ленинграда, ожесточенных боев за Москву, Сталинград, под Курском, видят небывалую силу духа целого народа, испытывают неподдельную гордость за стойкость и мужество своих предков».</text:p>
      <text:p text:style-name="Text_20_body">Адрес Музея Победы - площадь Победы, д. 3 (ст. м. «Парк Победы»)</text:p>
      <text:p text:style-name="Text_20_body"><text:line-break/></text:p>
      <text:p text:style-name="Text_20_body">Адрес страницы: <text:a xlink:type="simple" xlink:href="http://uzao.mos.ru/presscenter/news/detail/6764488.html" office:name=""><text:span text:style-name="Definition">http://uzao.mos.ru/presscenter/news/detail/676448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4T08:30:27Z</meta:creation-date>
    <dc:date>2023-05-14T08:30:27Z</dc:date>
  </office:meta>
</office:document-meta>
</file>