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юзао-день-памяти-и-скорби-будет-отмечен-митингом-у-мемориала-дот"/>В ЮЗАО День памяти и скорби будет отмечен митингом у мемориала ДОТ<text:bookmark-end text:name="в-юзао-день-памяти-и-скорби-будет-отмечен-митингом-у-мемориала-дот"/></text:h>
      <text:p text:style-name="First_20_paragraph">21.06.2017</text:p>
      <text:p text:style-name="Text_20_body"><text:span text:style-name="T1">Сегодня у мемориала ДОТ на Новоясеневском проспекте состоится митинг, посвященный Дню памяти и скорби.</text:span></text:p>
      <text:p text:style-name="Text_20_body">В подготовленной организаторами музыкально-поэтической программе прозвучат песни о войне и о тех, кто ее прошел, прозвучит музыка, популярная в те далекие годы.</text:p>
      <text:p text:style-name="Text_20_body">В рамках мероприятия ветераны, жители Ясенево, представители других районов ЮЗАО, почтут минутой молчания память тех героев войны, которых уже нет в живых. Также состоится возложение цветов к мемориалу.</text:p>
      <text:p text:style-name="Text_20_body">Кроме того на Крымской набережной и в Александровском Саду сегодня с 19.00 и до 6.00 завтра (22 июня) пройдут Открытая патриотическая акция «Вахта памяти. Вечный огонь – 2017» и Акция «Линия памяти». В них примут участие молодые представители района и ЮЗАО, в том числе и участники митинга у ДОТа.</text:p>
      <text:p text:style-name="Text_20_body"><text:line-break/></text:p>
      <text:p text:style-name="Text_20_body">Адрес страницы: <text:a xlink:type="simple" xlink:href="http://uzao.mos.ru/presscenter/news/detail/6259572.html" office:name=""><text:span text:style-name="Definition">http://uzao.mos.ru/presscenter/news/detail/625957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7:37:19Z</meta:creation-date>
    <dc:date>2023-08-10T17:37:19Z</dc:date>
  </office:meta>
</office:document-meta>
</file>