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подвели-итоги-акции-бессмертный-полк-в-москве"/>«Мои документы» подвели итоги акции «Бессмертный полк» в Москве<text:bookmark-end text:name="мои-документы-подвели-итоги-акции-бессмертный-полк-в-москве"/></text:h>
      <text:p text:style-name="First_20_paragraph">11.05.2017</text:p>
      <text:p text:style-name="Text_20_body"><text:span text:style-name="T1">9 мая в шествии «Бессмертный полк» в столице приняли участие более 850 тысяч человек. Готовиться к акции москвичам помогали в том числе центры «Мои документы» - они печатали фотографии героев ВОВ (всего было напечатано почти 115 тысяч снимков за три года).</text:span></text:p>
      <text:p text:style-name="Text_20_body"><text:line-break/></text:p>
      <text:p text:style-name="Text_20_body">Сохранить воспоминания о героях можно в любом из 127 центров «Мои документы», которые работают семь дней в неделю с 8.00 до 20.00. Туда можно прийти с фотографиями, письмами и наградными листами участников войны. Сотрудники центров бережно отсканируют материалы и вернут оригиналы владельцам. На их основе создадут анкеты ветеранов в электронной книге Памяти «Бессмертный полк – Москва». Одну из фотографий можно отправить на печать прямо в центре госуслуг. Снимок будет распечатан в формате А4. Как только фотография будет готова, «Мои Документы» свяжутся с заявителем.</text:p>
      <text:p text:style-name="Text_20_body"><text:line-break/></text:p>
      <text:p text:style-name="Text_20_body">Также можно поделиться снимками через сайт проекта «Бессмертный полк – Москва»: polkmoskva.ru. При регистрации пользователь получает логин, пароль, а также возможность администрировать страничку о герое своей семьи, дополнять ее информацией и фотографиями. Как отмечается, на сегодняшний день в электронную книгу Памяти внесено уже около 180 тысяч историй о героях Великой Отечественной войн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5908010.html" office:name=""><text:span text:style-name="Definition">http://uzao.mos.ru/presscenter/news/detail/5908010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2:09:58Z</meta:creation-date>
    <dc:date>2023-05-20T12:09:58Z</dc:date>
  </office:meta>
</office:document-meta>
</file>