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детской-школе-искусств-11-прошел-концерт-посвященный-дню-победы"/>В Детской школе искусств №11 прошел концерт, посвященный Дню победы<text:bookmark-end text:name="в-детской-школе-искусств-11-прошел-концерт-посвященный-дню-победы"/></text:h>
      <text:p text:style-name="First_20_paragraph">05.05.2017</text:p>
      <text:p text:style-name="Text_20_body"><text:span text:style-name="T1">4 мая Отдел военного комиссариата по Бутовскому району ЮЗАО г.Москвы совместно с молодежным активом префектуры инициировали и провели военно-патриотический концерт для учащихся образовательных школ района Северное и Южное Бутово, посвященный Дню Победы.</text:span></text:p>
      <text:p text:style-name="Text_20_body">В мероприятии, проводившемся на базе ГБУДО "Детская школа искусств №11", кроме учащихся школы, с творческими номерами выступили также учащиеся ГБОУ "Школа №2006", ГБОУ "Школа №1613", ГБОУ "Лицей №1561".</text:p>
      <text:p text:style-name="Text_20_body">В приветственном слове к участникам и гостям мероприятия заместитель начальника призыва Бутовского военного комиссариата Анастасия Нушкарева отметила, что военно-патриотическое воспитание молодежи является важнейшим направлением деятельности военного комиссариата, и пригласила участников концерта на мероприятия, проводимые комиссариатом на регулярной основе, а также вручила памятные грамоты.</text:p>
      <text:p text:style-name="Text_20_body"><text:line-break/></text:p>
      <text:p text:style-name="Text_20_body">Как отметили организаторы мероприятия, оно проводилось в в рамках исполнения государственной программы «Патриотическое воспитание граждан Российской Федерации на 2016-2020 годы», утвержденной постановлением Правительства Российской Федерации 30.12.2015 №1493, а также реализации стратегии национальной безопасности Российской Федерации до 2020 года, утвержденной Указом Президента Российской Федерации от 12.05.2009 №537. </text:p>
      <text:p text:style-name="Text_20_body"><text:line-break/></text:p>
      <text:p text:style-name="Text_20_body">Адрес страницы: <text:a xlink:type="simple" xlink:href="http://uzao.mos.ru/presscenter/news/detail/5848619.html" office:name=""><text:span text:style-name="Definition">http://uzao.mos.ru/presscenter/news/detail/5848619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6T00:32:58Z</meta:creation-date>
    <dc:date>2025-02-16T00:32:58Z</dc:date>
  </office:meta>
</office:document-meta>
</file>