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сотни-тысяч-снимков-для-бессмертного-полка-напечатали-центры-госуслуг"/>Более сотни тысяч снимков для «Бессмертного полка» напечатали центры госуслуг<text:bookmark-end text:name="более-сотни-тысяч-снимков-для-бессмертного-полка-напечатали-центры-госуслуг"/></text:h>
      <text:p text:style-name="First_20_paragraph">27.04.2017</text:p>
      <text:p text:style-name="Text_20_body"><text:span text:style-name="T1">За три года существования проекта «Бессмертный полк – Москва» столичные центры госуслуг «Мои Документы» отсканировали, отредактировали и напечатали свыше 105 тысяч фотографий ветеранов Великой Отечественной войны. Об этом сообщили в пресс-службе «Моих документов».</text:span></text:p>
      <text:p text:style-name="Text_20_body"><text:line-break/></text:p>
      <text:p text:style-name="Text_20_body">Распечатать фотографии своих родных, близких, соседей – участников Великой Отечественной войны в формате А4 можно в любом из 127 центров госуслуг. Они работают 7 дней в неделю с 8.00 до 20.00. Также желающим предлагают поделиться историями, отсканированными снимками, письмами, наградными листами с помощью сайта проекта «Бессмертный полк – Москва»: polkmoskva.ru. Из внесенных личных данных автоматически формируется брошюра, которую можно сохранить в семейном архиве.</text:p>
      <text:p text:style-name="Text_20_body"><text:line-break/></text:p>
      <text:p text:style-name="Text_20_body">Внести анкету ветерана в электронную книгу Памяти «Бессмертный полк – Москва» можно и в центрах «Мои документы». На сегодняшний день в ней числятся более 170 тысяч историй о героях войн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5757950.html" office:name=""><text:span text:style-name="Definition">http://uzao.mos.ru/presscenter/news/detail/575795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9T00:35:36Z</meta:creation-date>
    <dc:date>2023-09-29T00:35:36Z</dc:date>
  </office:meta>
</office:document-meta>
</file>