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170-тысяч-героев-внесли-в-книгу-памяти-бессмертного-полка"/>Более 170 тысяч героев внесли в книгу Памяти «Бессмертного полка»<text:bookmark-end text:name="более-170-тысяч-героев-внесли-в-книгу-памяти-бессмертного-полка"/></text:h>
      <text:p text:style-name="First_20_paragraph">20.04.2017</text:p>
      <text:p text:style-name="Text_20_body"><text:span text:style-name="T1">Электронная книга Памяти «Бессмертный полк – Москва» поможет установить контакт между родственниками участников войны, а также найти потомков бывших однополчан, сообщает пресс-служба центров госуслуг «Мои документы».</text:span></text:p>
      <text:p text:style-name="Text_20_body">В 2017 году сотрудники центров продолжают помогать горожанам, принимая фотографии, письма и истории участников героических подвигов на фронте и в тылу в годы Великой Отечественной войны. Поделиться информацией об участниках войны можно не только в центрах госуслуг, но и через сайт проекта «<text:a xlink:type="simple" xlink:href="http://www.polkmoskva.ru/" office:name=""><text:span text:style-name="Definition">Бессмертный полк – Москва</text:span></text:a>». Для этого на нем нужно зарегистрироваться, получить логин, пароль и возможность администрировать страничку о герое своей семьи.</text:p>
      <text:p text:style-name="Text_20_body">В электронную книгу Памяти «Бессмертный полк – Москва» внесли уже свыше 170 тысяч историй о героях войны. Каждый желающий может поделиться такой историей, посетив любой центр госуслуг с 8.00 до 20.00. Сюда можно принести фотографии родных, близких или соседей – участников Великой Отечественной войны. Сотрудники отсканируют собранные материалы и сразу же вернут оригиналы владельцам.</text:p>
      <text:p text:style-name="Text_20_body"><text:span text:style-name="T1">Адреса центров «Мои документы» в ЮЗАО:</text:span></text:p>
      <text:p text:style-name="Text_20_body">МФЦ Академического района: улица Новочеремушкинская, дом 23, корпус 5;</text:p>
      <text:p text:style-name="Text_20_body">МФЦ Гагаринского района: улица Вавилова, дом 81, корпус 1;</text:p>
      <text:p text:style-name="Text_20_body">МФЦ Зюзино: улица Одесская, дом 21;</text:p>
      <text:p text:style-name="Text_20_body">МФЦ Ясенево: Новоясеневский проспект, 9;</text:p>
      <text:p text:style-name="Text_20_body">МФЦ района Теплый Стан: улица Академика Варги, дом 26а;</text:p>
      <text:p text:style-name="Text_20_body">МФЦ района Ломоносовский: улица Гарибальди, дом 6, корпус 1;</text:p>
      <text:p text:style-name="Text_20_body">МФЦ Южное Бутово: улица Маршала Савицкого, дом 28 и дом 30;</text:p>
      <text:p text:style-name="Text_20_body">МФЦ Северное Бутово: Куликовская улица, 6;</text:p>
      <text:p text:style-name="Text_20_body">МФЦ Обручевского района: Ленинский проспект, 103;</text:p>
      <text:p text:style-name="Text_20_body">МФЦ Коньково: улица Академика Волгина, 25, корпус 1;</text:p>
      <text:p text:style-name="Text_20_body">МФЦ Черемушки: Новочеремушкинская улица, 55, корпус 2;</text:p>
      <text:p text:style-name="Text_20_body">МФЦ района Котловка: улица Нагорная, дом15, корпуса 1-2.</text:p>
      <text:p text:style-name="Text_20_body"><text:line-break/></text:p>
      <text:p text:style-name="Text_20_body">Адрес страницы: <text:a xlink:type="simple" xlink:href="http://uzao.mos.ru/presscenter/news/detail/5700240.html" office:name=""><text:span text:style-name="Definition">http://uzao.mos.ru/presscenter/news/detail/570024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18:24:45Z</meta:creation-date>
    <dc:date>2023-10-07T18:24:45Z</dc:date>
  </office:meta>
</office:document-meta>
</file>