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смертный-полк-в-москве-пройдет-от-станции-метро-динамо-до-красной-площади"/>«Бессмертный полк» в Москве пройдет от станции метро «Динамо» до Красной площади<text:bookmark-end text:name="бессмертный-полк-в-москве-пройдет-от-станции-метро-динамо-до-красной-площади"/></text:h>
      <text:p text:style-name="First_20_paragraph">19.04.2017</text:p>
      <text:p text:style-name="Text_20_body"><text:span text:style-name="T1">В 2017 году участники акции «Бессмертный полк» пройдут 9 мая от станции метро «Динамо» до Красной площади. Как сообщает портал m24.ru со ссылкой на сопредседателя патриотического общественного движения «Бессмертный полк» Николая Земцова, шествие колонны начнется в 15.00.</text:span></text:p>
      <text:p text:style-name="Text_20_body"><text:line-break/></text:p>
      <text:p text:style-name="Text_20_body">Ожидается, что в акции примут участие 700 тысяч – 1 миллион человек. Однако если их количество увеличится, акцию продлят на час-полтора.</text:p>
      <text:p text:style-name="Text_20_body"><text:line-break/></text:p>
      <text:p text:style-name="Text_20_body">По пути шествия будут размещены экраны, транслирующие Парад Победы. Кроме того, для участников по всему пути будет звучать военная музыка.</text:p>
      <text:p text:style-name="Text_20_body"><text:line-break/></text:p>
      <text:p text:style-name="Text_20_body">Полевые кухни в этом году было решено отменить. Москвичам будут раздавать воду, которая оказалась более востребованной в жаркую погоду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5689264.html" office:name=""><text:span text:style-name="Definition">http://uzao.mos.ru/presscenter/news/detail/568926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1T22:06:26Z</meta:creation-date>
    <dc:date>2024-10-01T22:06:26Z</dc:date>
  </office:meta>
</office:document-meta>
</file>