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стоялась-презентация-книги-воспоминаний-детей-узников-концлагерей"/>Состоялась презентация книги воспоминаний детей-узников концлагерей<text:bookmark-end text:name="состоялась-презентация-книги-воспоминаний-детей-узников-концлагерей"/></text:h>
      <text:p text:style-name="First_20_paragraph">11.04.2017</text:p>
      <text:p text:style-name="Text_20_body"><text:span text:style-name="T1">Презентация книги «Об этом не забыть» прошла на торжественном обеде, устроенном Аппаратом Совета депутатов муниципального округа Тёплый стан. Выпуск сборника приурочен к Международному дню освобождения узников фашизма.</text:span></text:p>
      <text:p text:style-name="Text_20_body">Книга воспоминаний «Об этом не забыть» выпущена Обществом бывших несовершеннолетних узников фашизма ЮЗАО при поддержке Совета депутатов района Тёплый стан.</text:p>
      <text:p text:style-name="Text_20_body">«На первый взгляд, это небольшая книга. Но вы не представляете, какое она имеет значение для военно-патриотического воспитания наших молодых граждан», - отметил руководитель Аппарата Совета депутатов Михаил Смирнов. Он также выразил надежду, что в дальнейшем Общество выпустит ещё не одну такую книгу.</text:p>
      <text:p text:style-name="Text_20_body">Лидия Крюкова, председатель Совета общества бывших несовершеннолетних узников фашизма ЮЗАО, рассказала, что стоит за названием книги: «Не забыть никому – ни тем, кто это писал, ни тем, кому это послание. Эта книга, маленькое зёрнышко, - это посыл в будущее. Для того чтобы, прочитав когда-то, через много лет, наши внуки, правнуки, будущие поколения помнили. Это подвиг написать такие воспоминания, исповедь перед самим собой и Всевышним. Такого больше никогда не должно повториться».</text:p>
      <text:p text:style-name="Text_20_body">На торжественном обеде, помимо членов Общества, присутствовали особые гости - заведующая сектором Комитета общественных связей Правительства Москвы Марина Суслова, заместитель председателя окружного Совета ветеранов Николай Кузяков, пресс-секретарь «Фонда памяти полководцев Победы» Александр Урбан и начальник Управления социальной защиты населения Юго-Западного административного округа Светлана Титова.</text:p>
      <text:p text:style-name="Text_20_body">Все собравшиеся получили подарки от Совета депутатов муниципального округа Тёплый стан – цветы, конфеты и экземпляр книги «Об этом не забыть».</text:p>
      <text:p text:style-name="Text_20_body">Ознакомиться с содержанием сборника можно <text:a xlink:type="simple" xlink:href="/photo-and-pictures-for-works/сборник.pdf" office:name=""><text:span text:style-name="Definition">здесь</text:span></text:a>. </text:p>
      <text:p text:style-name="Text_20_body"><text:line-break/></text:p>
      <text:p text:style-name="Text_20_body">Адрес страницы: <text:a xlink:type="simple" xlink:href="http://uzao.mos.ru/presscenter/news/detail/5589948.html" office:name=""><text:span text:style-name="Definition">http://uzao.mos.ru/presscenter/news/detail/5589948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6T00:33:04Z</meta:creation-date>
    <dc:date>2025-02-16T00:33:04Z</dc:date>
  </office:meta>
</office:document-meta>
</file>