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2017-году-к-акции-бессмертный-полк-могут-присоединиться-больше-участников"/>В 2017 году к акции «Бессмертный полк» могут присоединиться больше участников<text:bookmark-end text:name="в-2017-году-к-акции-бессмертный-полк-могут-присоединиться-больше-участников"/></text:h>
      <text:p text:style-name="First_20_paragraph">07.04.2017</text:p>
      <text:p text:style-name="Text_20_body"><text:span text:style-name="T1">До празднования Дня Победы в Великой Отечественной войне остается всего месяц, и в рамках подготовки к нему Общероссийское общественное движение «Бессмертный полк России» проводит заседания дискуссионного клуба каждую неделю. Об этом сообщает «Вечерняя Москва».</text:span></text:p>
      <text:p text:style-name="Text_20_body"><text:line-break/></text:p>
      <text:p text:style-name="Text_20_body">Помнить своих отцов, дедов — естественное состояние народа. И наше движение начиналось не как политическое. Именно 9 мая очень органично сходятся интересы многих партий и движений: в прошлом году миллионы людей вышли на улицы отмечать праздник. Это была не акция протеста по поводу больших потерь в войне, а именно праздник Победы в кровопролитной войне. Ожидается, что в этом году на улицы выйдет еще больше народа. Поэтому дух «Бессмертного полка» не будет изменен и движение никогда не будет политическим», - сказал сопредседатель движения «Бессмертный полк России» Николай Земцов.</text:p>
      <text:p text:style-name="Text_20_body"><text:line-break/></text:p>
      <text:p text:style-name="Text_20_body">Очередное заседание дискуссионного клуба состоялось 6 апреля. В нем приняли участие студенты МГУ имени Ломоносова и Национального исследовательского университета МЭИ. Ребята вспомнили основные проекты движения и историю шествия. Также участники клуба поговорили об «Архивном батальоне», с помощью которого становится возможным установить жизненный путь защитников Отечества.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5543664.html" office:name=""><text:span text:style-name="Definition">http://uzao.mos.ru/presscenter/news/detail/5543664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09T14:10:43Z</meta:creation-date>
    <dc:date>2025-02-09T14:10:43Z</dc:date>
  </office:meta>
</office:document-meta>
</file>