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и-документы-помогут-внести-данные-о-героях-войны-в-электронную-книгу-памяти"/>«Мои документы» помогут внести данные о героях войны в электронную книгу памяти<text:bookmark-end text:name="мои-документы-помогут-внести-данные-о-героях-войны-в-электронную-книгу-памяти"/></text:h>
      <text:p text:style-name="First_20_paragraph">22.03.2017</text:p>
      <text:p text:style-name="Text_20_body"><text:span text:style-name="T1">В нынешнем году центры госуслуг Москвы продолжают традицию, зародившуюся два года назад – сбор информации об участниках Бессмертного полка.</text:span></text:p>
      <text:p text:style-name="Text_20_body">Жители столицы могут обратиться в любой из 127 центров госуслуг и принести фотографии своих близких – участников Великой Отечественной войны, а также поделиться воспоминаниями об их жизни. Все материалы (фотографии, воспоминания, письма) будут отсканированы и размещены в электронной книге Памяти «Бессмертный полк – Москва», а оригиналы возвращены владельцам. К 9 мая в центрах госуслуг бесплатно распечатают в фотографии героев для ставшего уже традиционным шествия в составе Бессмертного полка.</text:p>
      <text:p text:style-name="Text_20_body">Информацию о героических родственниках можно внести также на сайте проекта. При регистрации пользователь получает логин, пароль и возможность редактировать страницу о герое своей семьи, дополнять ее информацией и фотографиями.</text:p>
      <text:p text:style-name="Text_20_body">На сегодняшний день в электронную книгу Памяти «Бессмертный полк – Москва» внесено уже более 166 тысяч историй о героях Великой Отечественной войны. </text:p>
      <text:p text:style-name="Text_20_body"><text:line-break/></text:p>
      <text:p text:style-name="Text_20_body">Адрес страницы: <text:a xlink:type="simple" xlink:href="http://uzao.mos.ru/presscenter/news/detail/5320107.html" office:name=""><text:span text:style-name="Definition">http://uzao.mos.ru/presscenter/news/detail/532010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1T05:24:44Z</meta:creation-date>
    <dc:date>2023-07-01T05:24:44Z</dc:date>
  </office:meta>
</office:document-meta>
</file>