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в-день-героев-отечества-напомнили-о-проекте-бессмертный-полк"/>«Мои документы» в День Героев Отечества напомнили о проекте «Бессмертный полк»<text:bookmark-end text:name="мои-документы-в-день-героев-отечества-напомнили-о-проекте-бессмертный-полк"/></text:h>
      <text:p text:style-name="First_20_paragraph">09.12.2016</text:p>
      <text:p text:style-name="Text_20_body"><text:span text:style-name="T1">Представители ГБУ МФЦ в День Героев Отечества напомнили о том, что проект по увековечиванию памяти ветеранов Великой Отечественной войны «Бессмертный полк – Москва» продолжается.</text:span></text:p>
      <text:p text:style-name="Text_20_body">Центры «Мои Документы» уже давно стали участвовать в проекте – помогать документировать свидетельства очевидцев и родственников героев войны, печатать их фото большого формата для шествия. На сегодняшний день в электронной книге памяти уже размещена информация о более 165 тысяч участников ВОВ.</text:p>
      <text:p text:style-name="Text_20_body">Все 127 центров «Мои документы», как подчеркивают в ГБУ МФЦ, продолжают помогать горожанам писать летопись героических подвигов на фронте и в тылу в годы ВОВ, бережно сохраняя память для потомков. Центры открыты 7 дней в неделю с 8.00 до 20.00.</text:p>
      <text:p text:style-name="Text_20_body"><text:line-break/></text:p>
      <text:p text:style-name="Text_20_body">Адрес страницы: <text:a xlink:type="simple" xlink:href="http://uzao.mos.ru/presscenter/news/detail/4399119.html" office:name=""><text:span text:style-name="Definition">http://uzao.mos.ru/presscenter/news/detail/43991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14:34Z</meta:creation-date>
    <dc:date>2025-02-16T00:14:34Z</dc:date>
  </office:meta>
</office:document-meta>
</file>