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еминар-посвященный-профилактике-мошенничества-по-отношению-к-пожилым-людям-собрал-представителей-общественных-советов-и-социально-ориентированных-нко-округа"/>Семинар, посвященный профилактике мошенничества по отношению к пожилым людям, собрал представителей общественных советов и социально ориентированных НКО округа<text:bookmark-end text:name="семинар-посвященный-профилактике-мошенничества-по-отношению-к-пожилым-людям-собрал-представителей-общественных-советов-и-социально-ориентированных-нко-округа"/></text:h>
      <text:p text:style-name="First_20_paragraph">14.11.2016</text:p>
      <text:p text:style-name="Text_20_body"><text:span text:style-name="T1">По оценке экспертов доля пожилых людей среди потерпевших от мошенников составляет почти 80%. Пенсионеры часто бывают юридически неграмотными и доверчивыми. Именно это и привлекает к ним разного рода мошенников. Опыт работы общественной приемной ТОС ЮЗАО также говорит о том, что возросло число граждан – жителей ЮЗАО, в основном пожилого возраста, обращающихся за советом к юристам по этой проблеме. Самым эффективным методом профилактики преступлений по отношению к гражданам данной категории является информирование населения о наиболее распространенных мошеннических схемах и способах уберечься от преступных посягательств. </text:span></text:p>
      <text:p text:style-name="Text_20_body">Посвященный этой острой проблеме информационно-просветительский семинар «Психологическая и правовая помощь в профилактике мошенничества по отношению к пожилым людям» был успешно организован и проведен 10 ноября движением «Свобода, Солидарность, Справедливость» совместно с отделом по работе с некоммерческими организациями в ЮЗАО МДОО и Территориальным общественным советом ЮЗАО. В помещении Совета ветеранов войны и труда района Академический собравшиеся с интересом выслушали выступления юриста общественной приемной ТОС ЮЗАО Ольги Будаевой и психолога Эльмиры Сафиной.</text:p>
      <text:p text:style-name="Text_20_body">Открыла семинар председатель Общественного совета ЮЗАО Нина Николаевна Базарова. В своём вступительном слове, поприветствовав собравшихся общественников, Нина Николаевна подчеркнула роль Общественного совета округа в объединении усилий различных общественных институтов округа при решении этих проблем.</text:p>
      <text:p text:style-name="Text_20_body">Полным показательных примеров из личной практики получилось выступление юриста общественной приемной Ольги Будаевой. Она обозначила наиболее распространенные способы обмана людей пожилого возраста. Изобретательные злоумышленники, зачастую пользуясь доверчивостью и правовой неграмотностью своих жертв, продают пенсионерам лекарства-«пустышки», предлагают участвовать в различных «конкурсах» и «лотереях», навязывают дорогостоящие и ненужные услуги или стремятся заполучить сведенья о банковских картах. Отдельно Ольга Будаева остановилась на действиях организаций, недобросовестно оказывающих юридические услуги обманутым мошенниками гражданам по завышенным ценам и широко рекламирующих себя в средствах массовой информации. Доверившиеся таким «юристам» граждане оказываются обманутыми дважды.</text:p>
      <text:p text:style-name="Text_20_body">Не менее интересной для присутствовавших получилась презентация психолога Эльмиры Сафиной. Подробно разобрав основные предпосылки, объединяющие пенсионеров с точки зрения социальной психологии в одну группу риска, Эльмира Сафина подчеркнула роль общественных институтов в жизни пожилых людей округа, преодоления проблем, связанных с одиночеством.</text:p>
      <text:p text:style-name="Text_20_body">В итоговой части мероприятия, каждый участник получил памятку с алгоритмом поведения в случае проявления к нему мошеннических действий.</text:p>
      <text:p text:style-name="Text_20_body"><text:span text:style-name="T1">Общие рекомендации как не стать жертвой мошенника:</text:span></text:p>
      <text:p text:style-name="Text_20_body">- остерегайтесь открывать двери незнакомым Вам людям;</text:p>
      <text:p text:style-name="Text_20_body">- если они представились сотрудниками различных социальных (коммунальных) служб, попросите у посетителей предъявить документы. Более того, даже после предъявления документов не спешите открывать незнакомцам двери. Не лишним будет позвать соседей, позвонить в соответствующие учреждения и поинтересоваться, направляли ли они своего сотрудника и как его фамилия, либо сообщить по телефону «102» о пришедших «посетителях». Отдел полиции при поступлении такого сообщения незамедлительно направит по месту жительства пенсионера наряд для проверки визитеров;</text:p>
      <text:p text:style-name="Text_20_body">- если же Вы открыли дверь, не впускайте незнакомца в квартиру или дом, разговаривайте на пороге;</text:p>
      <text:p text:style-name="Text_20_body">- если человек настойчиво просится в квартиру(дом) позовите соседей и попросите их присоединиться к Вам;</text:p>
      <text:p text:style-name="Text_20_body">- позвоните родным и сообщите о «непрошеном госте»;</text:p>
      <text:p text:style-name="Text_20_body">- не следует отдавать документы (паспорт, пенсионное, ветеранское удостоверения и т. д.);</text:p>
      <text:p text:style-name="Text_20_body">- не оставляйте незнакомца одного в комнате;</text:p>
      <text:p text:style-name="Text_20_body">- не доверяйте свои деньги и ценности гадалкам и ясновидящим, встретившим вас на улице или явившимся к вам в дом;</text:p>
      <text:p text:style-name="Text_20_body">- не приобретайте у незнакомых людей, представившихся представителями торговых фирм: продукты, мелкую бытовую технику, лекарства с большой скидкой;</text:p>
      <text:p text:style-name="Text_20_body">- не верьте людям, пришедшим к Вам домой, оформить путевку в санаторий со скидкой и требующих предоплаты;</text:p>
      <text:p text:style-name="Text_20_body">- не обращайте внимание на СМС-ки с сообщением о выигрыше и просьбой отправить определенную сумму денег на незнакомый счет или номер;</text:p>
      <text:p text:style-name="Text_20_body">- если вам позвонили по телефону и сообщили о том, что Ваш родственник попал в беду и для этого необходима определенная сумма денег, обязательно проверьте эту информацию, свяжитесь со своими родными;</text:p>
      <text:p text:style-name="Text_20_body">- в дни получения пенсии посещайте почтовые отделения с родственниками или людьми, которым Вы доверяете.</text:p>
      <text:p text:style-name="Text_20_body"><text:span text:style-name="T1">РАСПРОСТРАНЕННЫЕ СПОСОБЫ ОБМАННОГО ЗАХВАТА КВАРТИР ПОЖИЛЫХ ЛЮДЕЙ</text:span></text:p>
      <text:p text:style-name="Text_20_body"><text:span text:style-name="T1">Под личиной соцработника</text:span></text:p>
      <text:p text:style-name="Text_20_body">Представиться соцработником и втереться в доверие – самый распространенный способ обмана. Достаточно часто мошенникам хватает их красноречия, если же пенсионер попадется более бдительный, то для него есть и поддельные документы. Завоевав доверие, жулики под видом бумаг для оформления дополнительной пенсии подсовывают на подпись доверенность на право распоряжаться недвижимым имуществом. После получения необходимой подписи, старики становятся ненужными.</text:p>
      <text:p text:style-name="Text_20_body"><text:span text:style-name="T1">Смертельная рента</text:span></text:p>
      <text:p text:style-name="Text_20_body">Иногда обстоятельства заставляют пенсионеров оформлять договора пожизненной ренты. Старики надеются, что в обмен на будущее жилье о них будут заботиться. Однако именно договор пожизненной ренты часто привлекает аферистов. Известны случаи, когда пенсионеры отписывали преступникам квартиру и вскоре умирали. Однако опасность может прийти и с другой стороны. Злоумышленник, который уже заключил договор ренты, окружает старика заботой и вниманием: навещает, покупает необходимые лекарства и продукты, оплачивает коммунальные платежи, регулярно выплачивает ренты. Однако длится это не так долго, как хотелось бы, так как по закону аферист уже является собственником квартиры. Правда, есть ограничения: Во-первых, он вправе отчуждать переданное им в обеспечение пожизненного содержания недвижимое имущество только с предварительного согласия получателя ренты. Во-вторых, в случае отчуждения такого имущества плательщиком ренты его обязательства переходят на приобретателя имущества. Однако обойти эти ограничения «профессионалам» не составляет труда: старику под видом хозяйственных расписок подсовывают документ о расторжении ренты, а затем доверенность на распоряжение недвижимостью, дарственную или договор купли-продажи.</text:p>
      <text:p text:style-name="Text_20_body"><text:span text:style-name="T1">Неравноценный обмен</text:span></text:p>
      <text:p text:style-name="Text_20_body">По этой схеме чаще всего действуют организованные преступные группы. В первую очередь мошенников привлекают неблагополучные пожилые люди. Например, те, у кого есть задолженности по коммунальным платежам, или алкоголики. Именно перед такими стариками в свое время появляется так называемый риелтор или адвокат, который предлагает обменять жилье на другой, но с существенной доплатой, которая поможет расплатиться с долгами. Обычно это прельщает, и старики дают свое согласие. После этого добиваются переоформления недвижимости на подставные лица, а после регистрации сделки переселяют жертву в расположенные на отшибе аварийные квартиры и деревенские дома. Квартира же, полученная обманом, перепродается.</text:p>
      <text:p text:style-name="Text_20_body"><text:span text:style-name="T1">«Бесхозные» квартиры</text:span></text:p>
      <text:p text:style-name="Text_20_body">Пустые квартиры также привлекают к себе внимание, особенно если собственник – пожилой человек. В последнее время такие мошенничества участились.</text:p>
      <text:p text:style-name="Text_20_body">Обычно старые люди не могут регулярно присматривать за такой недвижимостью. Это на руку мошенникам, которые получают поддельные решения суда и с их помощью регистрируют право собственности на такое жилье. После оформления документов, квартира продается, а реальный собственник может узнать о случившемся, лишь обнаружив в своей квартире незнакомцев.</text:p>
      <text:p text:style-name="Text_20_body"><text:span text:style-name="T1">Обманчивая забота</text:span></text:p>
      <text:p text:style-name="Text_20_body">Квартирных рейдеров пенсионеры рискуют встретить даже в домах престарелых и интернатах для психически нездоровых граждан. Члены преступной группы из числа соцработников подыскивают одиноких стариков, желающих переехать в интернат, и заключают с ними договоры, согласно которым квартиры и иное имущество пенсионеров принимается в счет оплаты за внеочередное социальное обслуживание и оформление в дом-интернат. Получив, таким образом, недвижимость, мошенники ее продают по бросовым ценам подставным лицам, а затем уже на рыночных условиях. Старики же не подозревают об этом и получают мизерную плату, которая сопоставима лишь с инвентаризационной стоимостью жилья. </text:p>
      <text:p text:style-name="Text_20_body"><text:line-break/></text:p>
      <text:p text:style-name="Text_20_body">Адрес страницы: <text:a xlink:type="simple" xlink:href="http://uzao.mos.ru/presscenter/news/detail/4196560.html" office:name=""><text:span text:style-name="Definition">http://uzao.mos.ru/presscenter/news/detail/4196560.html</text:span></text:a></text:p>
      <text:p text:style-name="Text_20_body"><text:a xlink:type="simple" xlink:href="http://uzao.mos.ru" office:name=""><text:span text:style-name="Definition">Префектура Юго-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9-30T12:41:24Z</meta:creation-date>
    <dc:date>2023-09-30T12:41:24Z</dc:date>
  </office:meta>
</office:document-meta>
</file>