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провела-для-десятиклассников-школы-1948-научно-практическую-викторину"/>Прокуратура провела для десятиклассников школы №1948 научно-практическую викторину<text:bookmark-end text:name="прокуратура-провела-для-десятиклассников-школы-1948-научно-практическую-викторину"/></text:h>
      <text:p text:style-name="First_20_paragraph">08.11.2016</text:p>
      <text:p text:style-name="Text_20_body"><text:span text:style-name="T1">Прокуратура Юго-Западного административного округа в связи с началом призывной кампании, а также в рамках плана работы Молодежного научно-практического клуба «Правоохранительная деятельность» провела научно-практическую викторину.</text:span></text:p>
      <text:p text:style-name="Text_20_body">Мероприятие организовано в целях военно-патриотического воспитания молодежи, разъяснения прав и обязанностей лицам призывного возраста, а также укрепления, на основе полученных знаний и умений, у подрастающего поколения ответственности, дисциплинированности, патриотизма, формирования профессионально значимых качеств, умений в процессе военной и других, связанных с ней видов государственной службы, верности конституционному и воинскому долгу.</text:p>
      <text:p text:style-name="Text_20_body">Вопросы викторины, основанные на материалах специального раздела курса ОБЖ для 9-11 классов – «Основы военной службы», были составлены для закрепления у обучающихся знаний по допризывной подготовке, в совокупности с дополненной информацией от сотрудников прокуратуры и военного комиссариата.</text:p>
      <text:p text:style-name="Text_20_body">Кроме сотрудников прокуратуры и Бутовского объединенного военного комиссариата г. Москвы в мероприятии приняли участие учащиеся 10-х классов ГБОУ «Школа №1948 «Лингвист-М» и заместитель председателя профиля «Закон обо мне – я о Законе» ГБОУ «Лицей №1561» Артемий Волошин. Они были разделены на пять команд, капитан каждой в процессе выведения вопросов викторины на слайды записывал подробный, юридически аргументированный ответ.</text:p>
      <text:p text:style-name="Text_20_body">По окончании викторины сотрудники прокомментировали неточности в ответах ребят, а также разъяснили, вызвавшие дискуссии вопросы по законодательству о воинской обязанности и военной службе, прокомментировали виды ответственности за неисполнение требований закона.</text:p>
      <text:p text:style-name="Text_20_body">Членам трех команд, набравшим наибольшее количество баллов, вручены памятные дипломы.</text:p>
      <text:p text:style-name="Text_20_body"><text:line-break/></text:p>
      <text:p text:style-name="Text_20_body">Адрес страницы: <text:a xlink:type="simple" xlink:href="http://uzao.mos.ru/presscenter/news/detail/4149582.html" office:name=""><text:span text:style-name="Definition">http://uzao.mos.ru/presscenter/news/detail/414958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8T01:07:43Z</meta:creation-date>
    <dc:date>2023-06-08T01:07:43Z</dc:date>
  </office:meta>
</office:document-meta>
</file>