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московского-метрополитена-провела-для-школьников-викторину-закон-и-метро"/>Прокуратура Московского метрополитена провела для школьников викторину «Закон и метро»<text:bookmark-end text:name="прокуратура-московского-метрополитена-провела-для-школьников-викторину-закон-и-метро"/></text:h>
      <text:p text:style-name="First_20_paragraph">19.10.2016</text:p>
      <text:p text:style-name="Text_20_body"><text:span text:style-name="T1">Научно-практическая викторина проводилась в рамках работы социально-экономического профиля «Закон обо мне – я о Законе». В мероприятии приняли участие и.о. прокурора Московского метрополитена Дмитрий Хормач, старший помощник прокурора Жанна Василенко, заместитель директора по содержанию образования ГБОУ «Лицей №1561» Сергей Галин, помощник Депутата Александра Семенникова Московской городской Думы Светослав Духанин, председатель профиля «Закон обо мне – я о Законе» ГБОУ «Лицей №1561» Данила Кицунов.</text:span></text:p>
      <text:p text:style-name="Text_20_body">В целях углубленного изучения права и в силу специфики деятельности прокуратуры Московского метрополитена, вопросы викторины, демонстрировавшиеся на слайдах, касались как правовых проблем и коллизий, так и истории создания, функционирования и развития Московского метро.</text:p>
      <text:p text:style-name="Text_20_body">По окончании мероприятия Дмитрий Хормач прокомментировал ошибки ребят при выборе ответов, а также рассказал о новых видах правонарушений на Московском метрополитене, таких как «зацепинг», проникновение на закрытые объекты ГУП «Московский метрополитен».</text:p>
      <text:p text:style-name="Text_20_body">Жанна Василенко разъяснила школьникам ответственность за преступления и правонарушения, распространенные на территории метро, а также рассказала о прохождении испытаний при приеме на службу в органы прокуратуры.</text:p>
      <text:p text:style-name="Text_20_body">Победители викторины и другие активные участники получили памятные сувениры и грамот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3994241.html" office:name=""><text:span text:style-name="Definition">http://uzao.mos.ru/presscenter/news/detail/399424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5:10:43Z</meta:creation-date>
    <dc:date>2023-05-14T15:10:43Z</dc:date>
  </office:meta>
</office:document-meta>
</file>